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verzonden op 10 augustus 2026, <text:span text:style-name="nadrukvet">Ontheffing verbod plaatsen voorwerp op of aan de weg</text:span> op verschillende momenten tussen 19 augustus 2026 en 31 december 2026 in Rijen, Raadhuisplein 16. (1187826) </text:p>
            <text:p text:style-name="common-al"/>
            <text:p text:style-name="common-al">Belanghebbenden kunnen op grond van de Algemene wet bestuursrecht bezwaar maken tegen dit besluit, binnen 6 weken na de datum van verzending van het beslu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33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3</meta:user-defined>
    <meta:user-defined meta:name="OVERHEIDop.GmbID/DC.identifier">gmb-2026-383383</meta:user-defined>
    <meta:user-defined meta:name="OVERHEIDop.versieInformatie"/>
  </office:meta>
</office:document-meta>
</file>