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aanbrengen van zonnepanelen en een thuisbatterij op het perceel Koningin Wilhelminalaan 8, 3818 H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aanbrengen van zonnepanelen op het perceel Koningin Wilhelminalaan 8, 3818 HP Amersfoort</text:span>
          </text:p>
            <text:p text:style-name="common-al">De Gemeente Amersfoort heeft op 04-08-2026 een aanvraag voor een omgevingsvergunning ontvangen voor het aanbrengen van zonnepanelen op het perceel Koningin Wilhelminalaan 8, 3818 HP Amersfoort, met kenmerk CLZ-0003928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3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82</meta:user-defined>
    <dc:language>nl</dc:language>
    <meta:user-defined meta:name="OVERHEIDop.locatietype/OVERHEIDop.gebiedsmarkering">Punt</meta:user-defined>
    <meta:user-defined meta:name="DC.title">Ontvangen aanvraag omgevingsvergunning voor het aanbrengen van zonnepanelen en een thuisbatterij op het perceel Koningin Wilhelminalaan 8, 3818 HP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2</meta:user-defined>
    <meta:user-defined meta:name="OVERHEIDop.GmbID/DC.identifier">gmb-2026-383382</meta:user-defined>
    <meta:user-defined meta:name="OVERHEIDop.versieInformatie"/>
  </office:meta>
</office:document-meta>
</file>