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0120550ia8d99121-0ba6-4286-ab2b-9fe01d5afe8d.png" manifest:media-type="image/png"/>
  <manifest:file-entry manifest:full-path="Pictures/Schermafbeelding2026-08-10120740iacc7143b-c95c-4182-b233-ab1665b67761.png" manifest:media-type="image/png"/>
  <manifest:file-entry manifest:full-path="Pictures/Schermafbeelding2026-08-10120759iffe57795-5ab9-4f01-aeec-8e4ff03b11a2.png" manifest:media-type="image/png"/>
  <manifest:file-entry manifest:full-path="Pictures/Schermafbeelding2026-08-10120813i9e8f2eb2-6621-4919-866b-26289111d974.png" manifest:media-type="image/png"/>
  <manifest:file-entry manifest:full-path="Pictures/Schermafbeelding2026-08-10120827i09d6d71f-14e9-4fd1-a2ea-11fd3d4b62a2.png" manifest:media-type="image/png"/>
  <manifest:file-entry manifest:full-path="Pictures/Schermafbeelding2026-08-10120841i05d8b0d9-d313-4cfd-ac63-757f379fb52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1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3-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9-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2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23-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25">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3-25-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Verkeersbesluit ten behoeve van het aanwijzen van 12 parkeerplaatsen voor ronde 4/7 van laadpaalconcessie 2024-2028 uitsluitend bestemd voor het opladen van elektrische voertuigen te Gulpen Wittem</text:p>
      <text:section text:name="regeling_id1-3-2" text:style-name="regeling">
        <text:section text:name="aanhef_id1-3-2-1" text:style-name="aanhef">
          <text:section text:name="context_id1-3-2-1-1" text:style-name="context">
            <text:p text:style-name="context.al">G.26.02203</text:p>
            <text:p text:style-name="context_bottom"/>
          </text:section>
          <text:section text:name="considerans_id1-3-2-1-2" text:style-name="considerans">
            <text:p text:style-name="considerans.al">
            <text:span text:style-name="nadrukvet">Bevoegd gezag</text:span>
          </text:p>
            <text:p text:style-name="considerans.al">Op grond van artikel 18, eerste lid, onder d, van de Wegenverkeerswet 1994 zijn Burgemeester en Wethouders van Gulpen-Wittem bevoegd een verkeersbesluit te nemen.</text:p>
            <text:p text:style-name="considerans.al">
            <text:span text:style-name="nadrukvet">Overwegingen van het besluit</text:span>
          </text:p>
            <text:p text:style-name="considerans.al">In de komende jaren zal het aantal elektrische voertuigen in de gemeente Gulpen-Wittem sterk toenemen. Naar verwachting zullen er in 2030 circa 2000 elektrische auto’s geregistreerd zijn. Om te kunnen voorzien in de toekomstige laadbehoefte is geprognotiseerd dat er dan circa 150 publieke laadpalen nodig zijn. De gemeente Gulpen-Wittem stimuleert daarom, samen met de provincies Limburg en Noord-Brabant, het gebruik van elektrische voertuigen. In het kader van de Nationale Agenda Laadinfrastructuur (NAL) is via een gezamenlijke aanbesteding een concessieovereenkomst gesloten met exploitant Vattenfall voor de plaatsing en exploitatie van slimme laadinfrastructuur in de periode 2024–2028. De uitrol van laadpalen gebeurt gefaseerd op basis van laadprognoses tot 2030, verspreid over 7 participatie- en uitvoeringstrajecten. Het participatietraject voor ronde 4 vond plaats van 22 juni tot en met 27 juli 2026, opgedeeld in 2 delen van 22 juni tot en met 6 juli en 13 juli tot en met 27 juli. Waarbij inwoners opmerkingen konden geven op de geselecteerde laadlocaties en alternatieven hebben voorgesteld. De originele lijst is tussen deel 1 en 2 geëvalueerd en aangevuld met technische mogelijk en goed gepositioneerde alternatieven. Deze selectie is dan in deel 2 weer ter finale reactie van inwoners online gezet. Na deel 2 werden de laatste opmerkingen en alternatieven geëvalueerd. Goedgekeurd alternatieven worden toegevoegd aan finale lijst. Voorgestelde alternatieven met potentie worden meegenomen in ronde 5.</text:p>
            <text:p text:style-name="considerans.al">Inwoners zijn op de hoogte gebracht van dit participatietraject via sociale- ,lokale media en het participatieplatform ‘Doe-mee-Gulpen-Wittem’. Ook zijn alle alternatieven en de reden van goed- en afkeuring voor plaatsing in ronde 4 gecommuniceerd via ‘Doe-mee-Gulpen-Wittem’. Op basis van de verzamelde input zijn 6 nieuwe laadlocaties vastgesteld.</text:p>
            <text:p text:style-name="considerans.al">Dit verkeersbesluit wordt kenbaar gemaakt in 'Gulp en Geul' en www.officielebekendmakingen.nl en vervolgens heeft u 6 weken om een bezwaarschrift in te dienen.</text:p>
            <text:p text:style-name="considerans.al">
            <text:span text:style-name="nadrukvet">Formeel kader</text:span>
          </text:p>
            <text:p text:style-name="considerans.al">Artikel 15 van de Wegenverkeerswet 1994 bepaalt dat</text:p>
            <text:list text:style-name="id1-3-2-1-2-9">
              <text:list-item text:style-override="id1-3-2-1-2-9-1">
                <text:number>1.</text:number>
                <text:p text:style-name="al">de plaatsing of verwijdering van de bij algemene maatregel van bestuur aangewezen verkeerstekens, en onderborden voor zover daardoor een gebod of verbod ontstaat of wordt gewijzigd, geschiedt krachtens een verkeersbesluit en dat </text:p>
              </text:list-item>
            </text:list>
            <text:list text:style-name="id1-3-2-1-2-10">
              <text:list-item text:style-override="id1-3-2-1-2-10-1">
                <text:number>2.</text:number>
                <text:p text:style-name="al">maatregelen op of aan de weg tot wijziging van de weg of tot het aanbrengen of verwijderen van voorzieningen ter regeling van het verkeer geschieden krachtens een verkeersbesluit, indien de maatregelen leiden tot een beperking of uitbreiding van het aantal categorieën weggebruikers dat van een weg of weggedeelte gebruik kan maken.</text:p>
              </text:list-item>
            </text:list>
            <text:p text:style-name="considerans.al">De aangewezen locaties worden uitsluitend bedoeld voor het opladen van elektrische voertuigen middels plaatsing van de E8C uit bijlage I van het Reglement Verkeersregels en Verkeerstekens 1990 met onderbord "alleen voor opladen elektrische voertuigen".</text:p>
            <text:p text:style-name="considerans.al">
            <text:span text:style-name="nadrukvet">Belangenafweging</text:span>
          </text:p>
            <text:p text:style-name="considerans.al">Van de in artikel 2, eerste en tweede lid, van de Wegenverkeerswet 1994 genoemde belangen, liggen de volgende belangen ten grondslag aan dit besluit:</text:p>
            <text:list text:style-name="id1-3-2-1-2-14">
              <text:list-item text:style-override="id1-3-2-1-2-14-1">
                <text:number>1.</text:number>
                <text:p text:style-name="al">Het voorkomen of beperken van door het verkeer veroorzaakte aantasting van het karakter of van de functie van objecten en gebieden als gevolg van laden op niet hiervoor conform richtlijnen ingerichte locaties;</text:p>
              </text:list-item>
              <text:list-item text:style-override="id1-3-2-1-2-14-2">
                <text:number>2.</text:number>
                <text:p text:style-name="al"> Het beperken van door het verkeer veroorzaakte overlast, hinder of nadelige gevolgen voor het milieu, zoals bedoeld in de Wet Milieubeheer;</text:p>
              </text:list-item>
            </text:list>
            <text:p text:style-name="considerans.al">
            <text:span text:style-name="nadrukvet">Motivering</text:span>
          </text:p>
            <text:p text:style-name="considerans.al">De provincies Noord-Brabant en Limburg vormen samen de NAL regio Zuid en bevorderen elektrisch rijden door namens de deelnemende gemeenten, waaronder Gulpen-Wittem, een contract met Vattenfall af te sluiten voor de plaatsing en exploitatie van slimme laadinfrastructuur en het verlenen van openbare laaddiensten (concessieovereenkomst 2024–2028). Hiermee geven zij invulling aan de doelstellingen van de Nationale Agenda Laadinfrastructuur (NAL), waarbij elektrisch rijden bijdraagt aan klimaatverbetering, betere luchtkwaliteit en doelmatig energiegebruik.</text:p>
            <text:p text:style-name="considerans.al">Om te voldoen aan het geprognotiseerde doel van circa 150 laadpalen in de gemeente Gulpen-Wittem, zijn middels een participatietraject – met behulp van een interactieve online plankaart 6 locaties voor de vierde plaatsingsronde vastgesteld.</text:p>
            <text:p text:style-name="considerans.al">Locatie 1-2: Betreffen locaties die tijdens het participatietraject door inwoners zijn voorgesteld als aanvulling op de originele lijst van 5 laadlocaties waarmee het participatietraject is gestart. Deze locaties zijn geëvalueerd, opgenomen in het tweede deel van het participatietraject ter afstemming met inwoners en zijn goedgekeurd op basis van de invulling van de witte vlekken in Gulpen-Wittem, de vraag door inwoners en de technische plaatsbaarheid vanuit de technische- beleidsmatige eisen van Vattenfall en gemeente Gulpen-Wittem.</text:p>
            <text:p text:style-name="considerans.al">Locatie 3: De locatie aan de Reijmerstokkerdorpsstraat 169, Reijmerstok is naast een reeds goedgekeurde locatie toegevoegd wegens het gebrek aan bruikbare parkeermogelijkheden in de buurt, vraag naar laadinfrastructuur vanuit het overliggende restaurant en de mogelijkheid voor het reserveren van 2 plaatsen op een uitgebreide parkeerplaats. Hierdoor wordt de laadpaal meegenomen in plaatsingsronde 4, ondanks de afstand tot de laadpaal die er al staat. Deze locatie wordt nu al meegenomen om vertragingen door het ACM-prioriteringskader te beperken.</text:p>
            <text:p text:style-name="considerans.al">Locatie 4: De locatie te Oude Maastrichterweg 39, Gulpen is in vorige participatietrajecten meerdere keren voorgesteld als potentiële locatie. Vorige participatietrajecten hebben in deze wijk te Gulpen laadlocaties opgenomen die in de participatietrajecten negatief beoordeeld zijn. Hierdoor is gekozen om locatie 4 op te nemen in ronde 4, ondanks deze meer afgelegen is. Er is voldoende parkeergelegenheid en kan mede gebruikt worden door bewoners die de begraafplaats bezoeken. Hiernaast voegt de laadlocatie toe aan het doel van de laadpaalconcessie 2024-2028, om Gulpen-Wittem te voorzien van een dekkend laadnetwerk.</text:p>
            <text:p text:style-name="considerans.al">Locatie 5: De locatie te Oude Heirbaan 9, Wittem is wegens grote vraag naar laadlocaties in Partij tijdens participatietraject 4 opgenomen in participatietraject 5. Deze vraag is tijdens het huidige participatietraject nogmaals bevestigd. De parkeerplaats heeft voldoende parkeergelegenheid en verstoort de organisatie van evenementen niet. Hiernaast voegt de laadlocatie toe aan het doel van de laadpaalconcessie 2024-2028, om Gulpen-Wittem te voorzien van een dekkend laadnetwerk op basis van toekomstprognoses per wijk tot 2030.</text:p>
            <text:p text:style-name="considerans.al">Locatie 6: De locatie In Het Diepe Broek 30, Gulpen betreft een locatie om de witte vlekken in Gulpen-Wittem te voorzien van een laadpaal. Op basis van geprognotiseerde behoefte als specifieke aanvragen vanuit de inwoners van Gulpen-Witten wordt bepaald waar een laadpaal geplaatst wordt. Deze locatie is bepaald aan de hand van toekomstprognoses per wijk tot 2030, de plaatsingscriteria zoals afgestemd met de provincie`, deelnemende gemeenten, Vattenfall, lokale kennis vanuit gemeente Gulpen-Wittem en goedkeuring vanuit het participatietraject.</text:p>
            <text:p text:style-name="considerans.al">Voor deze 12 laadlocaties geldt dat het de eigenaar of houder van een elektrische auto is toegestaan deze auto te parkeren op een door het college gereserveerde parkeerkeerplaats voor het opladen van een elektrische auto, als de auto wordt aangesloten aan het oplaadpunt bij de parkeerplaats;</text:p>
            <text:p text:style-name="considerans.al">
            <text:span text:style-name="nadrukvet">Gehoord</text:span>
          </text:p>
            <text:p text:style-name="considerans.al">Overeenkomstig artikel 24 van het Besluit administratieve bepalingen inzake het wegverkeer (BABW) is overleg gepleegd met de aangestelde verkeersadviseur van de politie. Er is een positief advies afgegeven.</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last-al">De 20 parkeerplaatsen zoals weergegeven in bijlage 1 en 2 door middel van plaatsing van de borden E8C uit bijlage I van het Reglement Verkeersregels en Verkeerstekens 1990 aan te wijzen tot parkeerplaatsen bestemd voor het opladen van elektrische auto’s.</text:p>
            <text:p text:style-name="tekst_bottom"/>
          </text:section>
        </text:section>
        <text:section text:name="bezwaarschrift_id1-3-2-3" text:style-name="bezwaarschrift">
          <text:p text:style-name="bezwaarschrift_top"/>
          <text:p text:style-name="bezwaarschrift_al">
          <text:span text:style-name="nadrukvet">Bezwaar</text:span>
        </text:p>
          <text:p text:style-name="bezwaarschrift_al">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Gulpen-Wittem, Postbus 12, <text:a xlink:href="https://www.google.com/maps/place/data=!4m2!3m1!1s0x47c09451e99af00b:0xaff782167a77b98a?sa=X&amp;ved=1t:8290&amp;ictx=111" xlink:type="simple">Willem Vliegenstraat, 6271 DA Gulpen</text:a>. Het maken van bezwaar schorst niet de werking van dit besluit. De gemeente Gulpen-Wittem behandelt het deelbesluit waartegen bezwaar wordt gemaakt als een separaat verkeersbesluit. De overige locaties blijven onderdeel van het verzamelverkeersbesluit. Voor deze locaties wordt de inrichting van de laadlocatie in gang gezet.</text:p>
          <text:p text:style-name="bezwaarschrift_al">Zorg ervoor dat de datum, uw naam, handtekening, adres, dagtekening, een omschrijving van het besluit waartegen het bezwaarschrift gericht is deze brief (of een kopie) en de reden waarom u het niet eens bent met onze beslissing, in uw brief staan. </text:p>
          <text:p text:style-name="bezwaarschrift_al">Wanneer u van mening bent dat vanwege spoed niet op het besluit op uw bezwaarschrift gewacht kan worden, kunt u bij de voorzieningsrechter van de Rechtbank Limburg, sector Bestuursrecht, Postbus 950 te 6040 AZ Roermond verzoeken dit besluit te schorsen en/of een voorlopige voorziening te treffen<text:span text:style-name="nadrukvet">. </text:span>Zie voor meer informatie www.rechtspraak.nl.</text:p>
          <text:p text:style-name="bezwaarschrift_al">Met vriendelijke groet,</text:p>
          <text:p text:style-name="bezwaarschrift_al">Namens het college van burgemeester en wethouders van Gulpen-Wittem,</text:p>
          <text:p text:style-name="bezwaarschrift_al">de locosecretaris,</text:p>
          <text:p text:style-name="bezwaarschrift_al">dhr. G.J.P.M. Paquaij</text:p>
          <text:p text:style-name="bezwaarschrift_al">
          <text:span text:style-name="nadrukvet">Bijlagen</text:span>
        </text:p>
          <text:list text:style-name="id1-3-2-3-10">
            <text:list-item text:style-override="id1-3-2-3-10-1">
              <text:number>1.</text:number>
              <text:p text:style-name="al">'Lijst laadlocaties';</text:p>
            </text:list-item>
            <text:list-item text:style-override="id1-3-2-3-10-2">
              <text:number>2.</text:number>
              <text:p text:style-name="al"> 'Plaatsingskaart Openbaar Laadnetwerk'.</text:p>
            </text:list-item>
          </text:list>
          <text:p text:style-name="bezwaarschrift_al">
          <text:span text:style-name="nadrukvet">Bijlage 1: De locaties</text:span>
        </text:p>
          <text:p text:style-name="bezwaarschrift_al">De gemeente Gulpen-Wittem heeft besloten om ten behoeve van het opladen van elektrische voertuigen gereserveerde parkeerplaatsen te reserveren in de gemeente Gulpen­ Wittem voor de volgende locaties:</text:p>
          <text:list text:style-name="id1-3-2-3-13">
            <text:list-item text:style-override="id1-3-2-3-13-1">
              <text:number>1.</text:number>
              <text:p text:style-name="al">Laadpaal ID 1729-23: Twee parkeerplaatsen ten hoogte van de Elkenrade 17, 6289 NB Elkenrade</text:p>
            </text:list-item>
            <text:list-item text:style-override="id1-3-2-3-13-2">
              <text:number>2.</text:number>
              <text:p text:style-name="al">Laadpaal ID 1729-6456: Twee parkeerplaatsen ten hoogte van de Julemontstraat 6, 6286 EE Wittem</text:p>
            </text:list-item>
            <text:list-item text:style-override="id1-3-2-3-13-3">
              <text:number>3.</text:number>
              <text:p text:style-name="al">Laadpaal ID 1729-3339: Twee parkeerplaatsen ten hoogte van de Reijmerstokkerdorpsstraat 169, 6274 NK Reijmerstok</text:p>
            </text:list-item>
            <text:list-item text:style-override="id1-3-2-3-13-4">
              <text:number>4.</text:number>
              <text:p text:style-name="al">Laadpaal ID 1729-5408: Twee parkeerplaatsen ten hoogte van de Oude Maastrichterweg 39, 6271 EA Gulpen</text:p>
            </text:list-item>
            <text:list-item text:style-override="id1-3-2-3-13-5">
              <text:number>5.</text:number>
              <text:p text:style-name="al">Laadpaal ID 1729-6196: Twee parkeerplaatsen ten hoogte van de Oude Heirbaan 9, 6286 AM Wittem</text:p>
            </text:list-item>
            <text:list-item text:style-override="id1-3-2-3-13-6">
              <text:number>6.</text:number>
              <text:p text:style-name="al">Laadpaal ID 1729-3004: Twee parkeerplaatsen ten hoogte van In Het Diepe Broek 30, 6271 AS Gulpen</text:p>
            </text:list-item>
          </text:list>
          <text:p text:style-name="bezwaarschrift_al">
          <text:span text:style-name="nadrukvet">Bijlage 2: De locaties op detailniveau</text:span>
        </text:p>
          <text:list text:style-name="id1-3-2-3-15">
            <text:list-item text:style-override="id1-3-2-3-15-1">
              <text:number>1.</text:number>
              <text:p text:style-name="al">Laadpaal ID 1729-23: Elkenrade 17, 6289 NB Elkenrade</text:p>
              <text:p text:style-name="al"> Coördinaten: 50.8414670681793, 5.919181432443281</text:p>
            </text:list-item>
          </text:list>
          <text:p text:style-name="bezwaarschrift_al">
          <draw:frame><draw:text-box><text:section text:name="plaatje_id1-3-2-3-16-1" text:style-name="plaatje">
            <text:p text:style-name="illustratie_id1-3-2-3-16-1-1"><draw:frame draw:style-name="illustratie_id1-3-2-3-16-1-1" text:anchor-type="paragraph" svg:width="150mm" svg:height="59.900000000000006mm"><draw:image xlink:href="Pictures/Schermafbeelding2026-08-10120550ia8d99121-0ba6-4286-ab2b-9fe01d5afe8d.png" xlink:type="simple"/></draw:frame></text:p>
          </text:section></draw:text-box></draw:frame>
        </text:p>
          <text:list text:style-name="id1-3-2-3-17">
            <text:list-item text:style-override="id1-3-2-3-17-1">
              <text:number>2.</text:number>
              <text:p text:style-name="al">Laadpaal ID 1729-6456: Julemontstraat 6, 6286 EE Wittem </text:p>
              <text:p text:style-name="al">Coördinaten: 50.810063954266155, 5.919852001813439</text:p>
            </text:list-item>
          </text:list>
          <text:p text:style-name="bezwaarschrift_al">
          <draw:frame><draw:text-box><text:section text:name="plaatje_id1-3-2-3-18-1" text:style-name="plaatje">
            <text:p text:style-name="illustratie_id1-3-2-3-18-1-1"><draw:frame draw:style-name="illustratie_id1-3-2-3-18-1-1" text:anchor-type="paragraph" svg:width="150mm" svg:height="58.7mm"><draw:image xlink:href="Pictures/Schermafbeelding2026-08-10120740iacc7143b-c95c-4182-b233-ab1665b67761.png" xlink:type="simple"/></draw:frame></text:p>
          </text:section></draw:text-box></draw:frame>
        </text:p>
          <text:list text:style-name="id1-3-2-3-19">
            <text:list-item text:style-override="id1-3-2-3-19-1">
              <text:number>3.</text:number>
              <text:p text:style-name="al">Laadpaal ID 1729-3339: Reijmerstokkerdorpsstraat 169, 6274 NK Reijmerstok </text:p>
              <text:p text:style-name="al">Coördinaten: 50.795589755869344, 5.8334835071488556</text:p>
            </text:list-item>
          </text:list>
          <text:p text:style-name="bezwaarschrift_al">
          <draw:frame><draw:text-box><text:section text:name="plaatje_id1-3-2-3-20-1" text:style-name="plaatje">
            <text:p text:style-name="illustratie_id1-3-2-3-20-1-1"><draw:frame draw:style-name="illustratie_id1-3-2-3-20-1-1" text:anchor-type="paragraph" svg:width="80mm" svg:height="53.9mm"><draw:image xlink:href="Pictures/Schermafbeelding2026-08-10120759iffe57795-5ab9-4f01-aeec-8e4ff03b11a2.png" xlink:type="simple"/></draw:frame></text:p>
          </text:section></draw:text-box></draw:frame>
        </text:p>
          <text:list text:style-name="id1-3-2-3-21">
            <text:list-item text:style-override="id1-3-2-3-21-1">
              <text:number>4.</text:number>
              <text:p text:style-name="al">Laadpaal ID 1729-5408: Oude Maastrichterweg 39, 6271 EA Gulpen</text:p>
              <text:p text:style-name="al"> Coördinaten: 50.81324253891941, 5.879569746734489</text:p>
            </text:list-item>
          </text:list>
          <text:p text:style-name="bezwaarschrift_al">
          <draw:frame><draw:text-box><text:section text:name="plaatje_id1-3-2-3-22-1" text:style-name="plaatje">
            <text:p text:style-name="illustratie_id1-3-2-3-22-1-1"><draw:frame draw:style-name="illustratie_id1-3-2-3-22-1-1" text:anchor-type="paragraph" svg:width="150mm" svg:height="45mm"><draw:image xlink:href="Pictures/Schermafbeelding2026-08-10120813i9e8f2eb2-6621-4919-866b-26289111d974.png" xlink:type="simple"/></draw:frame></text:p>
          </text:section></draw:text-box></draw:frame>
        </text:p>
          <text:list text:style-name="id1-3-2-3-23">
            <text:list-item text:style-override="id1-3-2-3-23-1">
              <text:number>5.</text:number>
              <text:p text:style-name="al"> Laadpaal ID 1729-6196: Oude Heirbaan 9, 6286 AM Wittem</text:p>
              <text:p text:style-name="al">Coördinaten: 50.80907266773656, 5.916082558734757</text:p>
            </text:list-item>
          </text:list>
          <text:p text:style-name="bezwaarschrift_al">
          <draw:frame><draw:text-box><text:section text:name="plaatje_id1-3-2-3-24-1" text:style-name="plaatje">
            <text:p text:style-name="illustratie_id1-3-2-3-24-1-1"><draw:frame draw:style-name="illustratie_id1-3-2-3-24-1-1" text:anchor-type="paragraph" svg:width="150mm" svg:height="51.6mm"><draw:image xlink:href="Pictures/Schermafbeelding2026-08-10120827i09d6d71f-14e9-4fd1-a2ea-11fd3d4b62a2.png" xlink:type="simple"/></draw:frame></text:p>
          </text:section></draw:text-box></draw:frame>
        </text:p>
          <text:list text:style-name="id1-3-2-3-25">
            <text:list-item text:style-override="id1-3-2-3-25-1">
              <text:number>6.</text:number>
              <text:p text:style-name="al"> Laadpaal ID 1729-3004: In Het Diepe Broek 30, 6271 AS Gulpen</text:p>
              <text:p text:style-name="al"> Coördinaten: 50.818113217749044, 5.895443259293643</text:p>
            </text:list-item>
          </text:list>
          <text:p text:style-name="bezwaarschrift_al">
          <draw:frame><draw:text-box><text:section text:name="plaatje_id1-3-2-3-26-1" text:style-name="plaatje">
            <text:p text:style-name="illustratie_id1-3-2-3-26-1-1"><draw:frame draw:style-name="illustratie_id1-3-2-3-26-1-1" text:anchor-type="paragraph" svg:width="150mm" svg:height="58.7mm"><draw:image xlink:href="Pictures/Schermafbeelding2026-08-10120841i05d8b0d9-d313-4cfd-ac63-757f379fb524.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16-1-1" style:parent-style-name="Standard">
      <style:paragraph-properties style:line-spacing="0mm" style:text-autospace="none" ofo:line-height="0.001cm"/>
    </style:style>
    <style:style style:family="graphic" style:name="illustratie_id1-3-2-3-16-1-1" style:parent-style-name="Standard">
      <style:graphic-properties style:horizontal-pos="left" style:horizontal-rel="paragraph" style:vertical-pos="top" style:vertical-rel="paragraph" style:wrap="none" ofo:margin-right="3mm"/>
    </style:style>
    <style:style style:family="paragraph" style:name="illustratie_id1-3-2-3-18-1-1" style:parent-style-name="Standard">
      <style:paragraph-properties style:line-spacing="0mm" style:text-autospace="none" ofo:line-height="0.001cm"/>
    </style:style>
    <style:style style:family="graphic" style:name="illustratie_id1-3-2-3-18-1-1" style:parent-style-name="Standard">
      <style:graphic-properties style:horizontal-pos="left" style:horizontal-rel="paragraph" style:vertical-pos="top" style:vertical-rel="paragraph" style:wrap="none" ofo:margin-right="3mm"/>
    </style:style>
    <style:style style:family="paragraph" style:name="illustratie_id1-3-2-3-20-1-1" style:parent-style-name="Standard">
      <style:paragraph-properties style:line-spacing="0mm" style:text-autospace="none" ofo:line-height="0.001cm"/>
    </style:style>
    <style:style style:family="graphic" style:name="illustratie_id1-3-2-3-20-1-1" style:parent-style-name="Standard">
      <style:graphic-properties style:horizontal-pos="left" style:horizontal-rel="paragraph" style:vertical-pos="top" style:vertical-rel="paragraph" style:wrap="none" ofo:margin-right="3mm"/>
    </style:style>
    <style:style style:family="paragraph" style:name="illustratie_id1-3-2-3-22-1-1" style:parent-style-name="Standard">
      <style:paragraph-properties style:line-spacing="0mm" style:text-autospace="none" ofo:line-height="0.001cm"/>
    </style:style>
    <style:style style:family="graphic" style:name="illustratie_id1-3-2-3-22-1-1" style:parent-style-name="Standard">
      <style:graphic-properties style:horizontal-pos="left" style:horizontal-rel="paragraph" style:vertical-pos="top" style:vertical-rel="paragraph" style:wrap="none" ofo:margin-right="3mm"/>
    </style:style>
    <style:style style:family="paragraph" style:name="illustratie_id1-3-2-3-24-1-1" style:parent-style-name="Standard">
      <style:paragraph-properties style:line-spacing="0mm" style:text-autospace="none" ofo:line-height="0.001cm"/>
    </style:style>
    <style:style style:family="graphic" style:name="illustratie_id1-3-2-3-24-1-1" style:parent-style-name="Standard">
      <style:graphic-properties style:horizontal-pos="left" style:horizontal-rel="paragraph" style:vertical-pos="top" style:vertical-rel="paragraph" style:wrap="none" ofo:margin-right="3mm"/>
    </style:style>
    <style:style style:family="paragraph" style:name="illustratie_id1-3-2-3-26-1-1" style:parent-style-name="Standard">
      <style:paragraph-properties style:line-spacing="0mm" style:text-autospace="none" ofo:line-height="0.001cm"/>
    </style:style>
    <style:style style:family="graphic" style:name="illustratie_id1-3-2-3-2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8337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7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7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ulpen-Wittem</meta:user-defined>
    <meta:user-defined meta:name="OVERHEID.Gemeente/OVERHEID.authority">Gulpen-Wittem</meta:user-defined>
    <meta:user-defined meta:name="OVERHEID.Informatietype/DC.type">officiële publicatie</meta:user-defined>
    <meta:user-defined meta:name="OVERHEIDop.Rubriek/DC.type">verkeersbesluit of -mededeling</meta:user-defined>
    <meta:user-defined meta:name="OVERHEID.Gemeente/DCTERMS.publisher">Gulpen-Witte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ulpen-Wittem - aanwijzen van 12 parkeerplaatsen voor ronde 4/7 van laadpaalconcessie 2024-2028 uitsluitend bestemd voor het opladen van elektrische voertuigen - te Gulpen-Witt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26.02203</meta:user-defined>
    <meta:user-defined meta:name="OVERHEIDop.verkeersbordcode">E8c</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Weg</meta:user-defined>
    <meta:user-defined meta:name="DC.title">Verkeersbesluit ten behoeve van het aanwijzen van 12 parkeerplaatsen voor ronde 4/7 van laadpaalconcessie 2024-2028 uitsluitend bestemd voor het opladen van elektrische voertuigen te Gulpen Wittem</meta:user-defined>
    <meta:user-defined meta:name="DCTERMS.W3CDTF/DCTERMS.available">2026-08-12</meta:user-defined>
    <meta:user-defined meta:name="DCTERMS.W3CDTF/OVERHEIDop.jaargang">2026</meta:user-defined>
    <meta:user-defined meta:name="OVERHEIDop.publicationIssue">383376</meta:user-defined>
    <meta:user-defined meta:name="OVERHEIDop.GmbID/DC.identifier">gmb-2026-383376</meta:user-defined>
    <meta:user-defined meta:name="OVERHEIDop.versieInformatie"/>
  </office:meta>
</office:document-meta>
</file>