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het in afwijking van het Omgevingsplan gebruiken van de ruimtes (ten behoeve van een buitenschoolse opvang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2512 </text:p>
            <text:p text:style-name="common-al"> Omschrijving: het in afwijking van het Omgevingsplan gebruiken van de ruimtes (ten behoeve van een buitenschoolse opvang)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Locatellistraat 3A 5654JB Eindhoven</text:p>
              </text:list-item>
            </text:list>
            <text:p text:style-name="common-al"> Soort aanvraag: Buitenplanse omgevingsplanactiviteit </text:p>
            <text:p text:style-name="common-al"> Besluit: Verleend </text:p>
            <text:p text:style-name="common-al"> Verzenddatum: 10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2512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36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2512</meta:user-defined>
    <meta:user-defined meta:name="DCTERMS.abstract">het in afwijking van het Omgevingsplan gebruiken van de ruimtes (ten behoeve van een buitenschoolse opvang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het in afwijking van het Omgevingsplan gebruiken van de ruimtes (ten behoeve van een buitenschoolse opvang)</meta:user-defined>
    <meta:user-defined meta:name="OVERHEIDop.datumEindeReactietermijn">2026-09-22</meta:user-defined>
    <meta:user-defined meta:name="OVERHEIDop.terinzageleggingBG">https://publicaties.eindhoven.nl/dossier/EHV-ZP2026-002512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69</meta:user-defined>
    <meta:user-defined meta:name="OVERHEIDop.GmbID/DC.identifier">gmb-2026-383369</meta:user-defined>
    <meta:user-defined meta:name="OVERHEIDop.versieInformatie"/>
  </office:meta>
</office:document-meta>
</file>