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Medemblik, Vooroeverlo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/parkeerverbod: </text:span>op zondag 6 september 2026 tussen 07.00 uur en 15.00 uur</text:p>
            <text:p text:style-name="common-al">Op de Dirk Bijvoetweg en de Kagerdijk, ter hoogte van de oversteekplaats van de deelnemers, stellen wij een 30 km zone in.</text:p>
            <text:p text:style-name="common-al">Bij de kruising Droge Wijmersweg en Oosterdijk plaatsen wij een afzethek en een verkeersbord</text:p>
            <text:p text:style-name="common-al">Op de Oosterdijk, ter hoogte van de Vooroever, plaatsen wij een afzethek en een verkeersbord.</text:p>
            <text:p text:style-name="common-al">Omleiding t.h.v. Droge Wijmersweg, volg route Centrum Medemblik voor Regatta Center.</text:p>
            <text:p text:style-name="common-al">Het Regatta Center is wel bereikbaar.</text:p>
            <text:p text:style-name="last-al">
            <text:span text:style-name="nadrukvet">Bijzonderheden</text:span>: geldt ook voor aanwezige parkeervakken en/of wegsleepregeling van kra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33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DC.title">Verkeersmaatregel gemeente Medemblik, Medemblik, Vooroeverloo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68</meta:user-defined>
    <meta:user-defined meta:name="OVERHEIDop.GmbID/DC.identifier">gmb-2026-383368</meta:user-defined>
    <meta:user-defined meta:name="OVERHEIDop.versieInformatie"/>
  </office:meta>
</office:document-meta>
</file>