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869690503i7dd13bd4-0264-4626-b4bb-0f2a1ba119e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aanleg gehandicaptenparkeerplaats op kenteken, Schimmelstraat 41</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Schimmelstraat 41 (parkeervaknummer 119395486847)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75.34528301886792mm"><draw:image xlink:href="Pictures/Afbeelding1869690503i7dd13bd4-0264-4626-b4bb-0f2a1ba119e2.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36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6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6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Schimmelstraat 41 - Schimmelstraat 4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Schimmelstraat 41</meta:user-defined>
    <meta:user-defined meta:name="OVERHEIDop.verkeersbordcode">E6</meta:user-defined>
    <dc:language>nl</dc:language>
    <meta:user-defined meta:name="OVERHEIDop.locatietype/OVERHEIDop.gebiedsmarkering">Adres</meta:user-defined>
    <meta:user-defined meta:name="DC.title">Amsterdam West, verkeersbesluit aanleg gehandicaptenparkeerplaats op kenteken, Schimmelstraat 41</meta:user-defined>
    <meta:user-defined meta:name="DCTERMS.W3CDTF/DCTERMS.available">2026-08-12</meta:user-defined>
    <meta:user-defined meta:name="DCTERMS.W3CDTF/OVERHEIDop.jaargang">2026</meta:user-defined>
    <meta:user-defined meta:name="OVERHEIDop.publicationIssue">383367</meta:user-defined>
    <meta:user-defined meta:name="OVERHEIDop.GmbID/DC.identifier">gmb-2026-383367</meta:user-defined>
    <meta:user-defined meta:name="OVERHEIDop.versieInformatie"/>
  </office:meta>
</office:document-meta>
</file>