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KC Bloei, ANWB Streetwise, 28 oktober 2026,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aan EKC Bloei voor het organiseren van ANWB Streetwise op 28 oktober 2026 van 08.00 uur tot 14.15 uur. ANWB Streetwise vindt plaats aan de Verdilaan in Doetinchem. De Verdilaan zal tijdens ANWB Streetwise tijdelijk afgesloten zijn tussen Verdilaan nummer 14 en de Bizetlaan. </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833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48534</meta:user-defined>
    <dc:language>nl</dc:language>
    <meta:user-defined meta:name="OVERHEIDop.locatietype/OVERHEIDop.gebiedsmarkering">Lijn</meta:user-defined>
    <meta:user-defined meta:name="DC.title">EKC Bloei, ANWB Streetwise, 28 oktober 2026, vergunning verleend.</meta:user-defined>
    <meta:user-defined meta:name="DCTERMS.W3CDTF/DCTERMS.available">2026-08-12</meta:user-defined>
    <meta:user-defined meta:name="DCTERMS.W3CDTF/OVERHEIDop.jaargang">2026</meta:user-defined>
    <meta:user-defined meta:name="OVERHEIDop.publicationIssue">383366</meta:user-defined>
    <meta:user-defined meta:name="OVERHEIDop.GmbID/DC.identifier">gmb-2026-383366</meta:user-defined>
    <meta:user-defined meta:name="OVERHEIDop.versieInformatie"/>
  </office:meta>
</office:document-meta>
</file>