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Bomenrooilijst Weteringbrug, Nieuw Vennep, Rijsenhout en Beinsdorp, kappen van 17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06-08-2026, Bomenrooilijst Weteringbrug, Nieuw Vennep, Rijsenhout en Beinsdorp, kappen van 17 bomen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33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39413688261</meta:user-defined>
    <meta:user-defined meta:name="DCTERMS.abstract">Bomenrooilijst  Weteringbrug, Nieuw Vennep,Rijsenhout en Beinsdor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Bomenrooilijst Weteringbrug, Nieuw Vennep, Rijsenhout en Beinsdorp, kappen van 17 bom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65</meta:user-defined>
    <meta:user-defined meta:name="OVERHEIDop.GmbID/DC.identifier">gmb-2026-383365</meta:user-defined>
    <meta:user-defined meta:name="OVERHEIDop.versieInformatie"/>
  </office:meta>
</office:document-meta>
</file>