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Singel 92A 1015AD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wijzigen van de indeling en het maken van een nieuwe vrijdragende funderingsbak ten behoeve van de woning</text:p>
            <text:p text:style-name="common-al">Besluit: verleend</text:p>
            <text:p text:style-name="common-al">Besluit verzonden op: 04-08-2026</text:p>
            <text:p text:style-name="common-al">Zaakadres: Singel 92A 1015AD Amsterdam</text:p>
            <text:p text:style-name="common-al">Zaaknummer: Z2026-017416</text:p>
            <text:p text:style-name="common-al">DSO-nummer: 2026041701312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nitth.sdc@amsterdam.nl?Subject=Dossiernummer Z2026-017416" xlink:type="simple">procesunitth.sdc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4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336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6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6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7416</meta:user-defined>
    <meta:user-defined meta:name="DCTERMS.abstract">wijzigen van de indeling en het maken van een nieuwe vrijdragende funderingsbak ten behoeve van de wo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Singel 92A 1015AD Ams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364</meta:user-defined>
    <meta:user-defined meta:name="OVERHEIDop.GmbID/DC.identifier">gmb-2026-383364</meta:user-defined>
    <meta:user-defined meta:name="OVERHEIDop.versieInformatie"/>
  </office:meta>
</office:document-meta>
</file>