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101 jaar! Gefeliciteer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Op 25 juli vierde mevrouw Oomen haar 101e verjaardag. Ter gelegenheid van deze indrukwekkende mijlpaal bracht de burgemeester Starmans haar een felicitatiebezoek. Het werd een warme ontmoeting waarin zij terugblikte op haar leven. Ondanks haar hoge leeftijd is mevrouw Oomen nog bewonderenswaardig scherp van geest en actief. Ze leest dagelijks de krant, doet mee aan de MAX Geheugentrainer en traint twee keer per dag op haar rolstoelfiets. Op de vraag wat het geheim is achter haar vitale uitstraling, antwoordt ze steevast met een glimlach: “Anti-rimpelcrème!” Met de mooie woorden “Het was de mooiste dag!” sloot zij het bezoek af. De gemeente feliciteert mevrouw Oomen nogmaals van harte met deze prachtige mijlpaal.</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33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tten-Leur</meta:user-defined>
    <meta:user-defined meta:name="OVERHEID.Informatietype/DC.type">officiële publicatie</meta:user-defined>
    <meta:user-defined meta:name="OVERHEIDop.Rubriek/DC.type">overige overheidsinformatie</meta:user-defined>
    <meta:user-defined meta:name="OVERHEID.Gemeente/OVERHEID.authority">Etten-Leur</meta:user-defined>
    <meta:user-defined meta:name="OVERHEID.Gemeente/DCTERMS.publisher">Etten-Leur</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DC.title">101 jaar! Gefeliciteerd!</meta:user-defined>
    <meta:user-defined meta:name="DCTERMS.W3CDTF/DCTERMS.available">2026-08-12</meta:user-defined>
    <meta:user-defined meta:name="DCTERMS.W3CDTF/OVERHEIDop.jaargang">2026</meta:user-defined>
    <meta:user-defined meta:name="OVERHEIDop.publicationIssue">383361</meta:user-defined>
    <meta:user-defined meta:name="OVERHEIDop.GmbID/DC.identifier">gmb-2026-383361</meta:user-defined>
    <meta:user-defined meta:name="OVERHEIDop.versieInformatie"/>
  </office:meta>
</office:document-meta>
</file>