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men kappen in de gemeente Etten-Leur najaar 2026 (zonder vergunn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In de gemeente Etten-Leur staan ruim 36.000 bomen. De gemeente is verantwoordelijk voor het dagelijks onderhoud, veiligheid en de zorgplicht van deze bomen. Vanaf week 40 gaan we op verschillende plekken bomen kappen. Uit de boominspectie blijkt dat deze bomen ziek, beschadigd of al dood zijn. </text:p>
            <text:p text:style-name="al"/>
            <text:p text:style-name="al">
            <text:span text:style-name="nadrukvet">Wat gaat er gebeuren?</text:span>
          </text:p>
            <text:p text:style-name="al">In totaal worden er 79 bomen gekapt. Voor 41 van deze bomen is een kapvergunning nodig. Die vergunning is aangevraagd.  Wij planten 79 bomen terug. In sommige gevallen heeft een boom simpelweg meer ruimte nodig om goed te groeien. Dan kappen we de boom ernaast (dit heet ‘dunnen’). In dat geval planten we de nieuwe boom niet op precies dezelfde plek, maar wel in de buurt. </text:p>
            <text:p text:style-name="al"/>
            <text:p text:style-name="al">
            <text:span text:style-name="nadrukvet">Wilt u het overzicht zien? </text:span>
          </text:p>
            <text:p text:style-name="al">
            <text:span text:style-name="nadrukvet"/>Het overzicht van de bomen die we zonder vergunning mogen kappen, kunt u ophalen bij de receptie van het stadskantoor.</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335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5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5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Bomen kappen in de gemeente Etten-Leur najaar 2026 (zonder vergunning)</meta:user-defined>
    <meta:user-defined meta:name="DCTERMS.W3CDTF/DCTERMS.available">2026-08-12</meta:user-defined>
    <meta:user-defined meta:name="DCTERMS.W3CDTF/OVERHEIDop.jaargang">2026</meta:user-defined>
    <meta:user-defined meta:name="OVERHEIDop.publicationIssue">383355</meta:user-defined>
    <meta:user-defined meta:name="OVERHEIDop.GmbID/DC.identifier">gmb-2026-383355</meta:user-defined>
    <meta:user-defined meta:name="OVERHEIDop.versieInformatie"/>
  </office:meta>
</office:document-meta>
</file>