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Medemblik, NK Stars met aansluitend de Dragon G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Parkeerverbod/wegsleepregeling: </text:span>parkeerterrein bij de botenhelling aan de Vooroever van vrijdag 21 augustus t/m maandag 7 septemb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3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Verkeersmaatregel gemeente Medemblik, Medemblik, NK Stars met aansluitend de Dragon Gra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53</meta:user-defined>
    <meta:user-defined meta:name="OVERHEIDop.GmbID/DC.identifier">gmb-2026-383353</meta:user-defined>
    <meta:user-defined meta:name="OVERHEIDop.versieInformatie"/>
  </office:meta>
</office:document-meta>
</file>