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Hoofdweg 298-3 1057D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eren van de zelfstandige woning op de zolderverdieping en het dakterras</text:p>
            <text:p text:style-name="common-al">Besluit: verleend</text:p>
            <text:p text:style-name="common-al">Besluit verzonden op: 07-08-2026</text:p>
            <text:p text:style-name="common-al">Zaakadres: Hoofdweg 298-3 1057DK Amsterdam</text:p>
            <text:p text:style-name="common-al">Zaaknummer: Z2026-004196</text:p>
            <text:p text:style-name="common-al">DSO-nummer: 202601280106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419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3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196</meta:user-defined>
    <meta:user-defined meta:name="DCTERMS.abstract">legaliseren van de zelfstandige woning op de zolderverdieping en het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Hoofdweg 298-3 1057DK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51</meta:user-defined>
    <meta:user-defined meta:name="OVERHEIDop.GmbID/DC.identifier">gmb-2026-383351</meta:user-defined>
    <meta:user-defined meta:name="OVERHEIDop.versieInformatie"/>
  </office:meta>
</office:document-meta>
</file>