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distributiecentra met bijbehorende kantoren en infra voor de op- en overslag van niet gevaarlijke goederen aan Mijkenbroek 22-28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Omgevingsplanactiviteit uitweg/inr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5-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0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33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09</meta:user-defined>
    <meta:user-defined meta:name="DCTERMS.abstract">een distributiecentra met bijbehorende kantoren en infra voor de op- en overslag van niet gevaarlijke goederen</meta:user-defined>
    <dc:language>nl</dc:language>
    <meta:user-defined meta:name="OVERHEIDop.locatietype/OVERHEIDop.gebiedsmarkering">Vlak</meta:user-defined>
    <meta:user-defined meta:name="DC.title">Aanvraag omgevingsvergunning voor een distributiecentra met bijbehorende kantoren en infra voor de op- en overslag van niet gevaarlijke goederen aan Mijkenbroek 22-28 Breda</meta:user-defined>
    <meta:user-defined meta:name="DCTERMS.W3CDTF/DCTERMS.available">2026-08-12</meta:user-defined>
    <meta:user-defined meta:name="DCTERMS.W3CDTF/OVERHEIDop.jaargang">2026</meta:user-defined>
    <meta:user-defined meta:name="OVERHEIDop.publicationIssue">383349</meta:user-defined>
    <meta:user-defined meta:name="OVERHEIDop.GmbID/DC.identifier">gmb-2026-383349</meta:user-defined>
    <meta:user-defined meta:name="OVERHEIDop.versieInformatie"/>
  </office:meta>
</office:document-meta>
</file>