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33606788i746761e5-9276-4f59-8623-c9a545c9636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wijzigen kenteken gehandicaptenparkeerplaats, Amstelveenseweg 308-310</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Amstelveenseweg 308-310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Amstelveenseweg 308-310 (parkeervaknummer 118897484457)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79.57924528301885mm"><draw:image xlink:href="Pictures/Afbeelding433606788i746761e5-9276-4f59-8623-c9a545c96362.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334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4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4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Amstelveenseweg 308-310 - Amstelveenseweg 308-31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Amstelveenseweg 308-310</meta:user-defined>
    <meta:user-defined meta:name="OVERHEIDop.verkeersbordcode">E6</meta:user-defined>
    <dc:language>nl</dc:language>
    <meta:user-defined meta:name="OVERHEIDop.locatietype/OVERHEIDop.gebiedsmarkering">Adres</meta:user-defined>
    <meta:user-defined meta:name="DC.title">Amsterdam Zuid, verkeersbesluit wijzigen kenteken gehandicaptenparkeerplaats, Amstelveenseweg 308-310</meta:user-defined>
    <meta:user-defined meta:name="DCTERMS.W3CDTF/DCTERMS.available">2026-08-12</meta:user-defined>
    <meta:user-defined meta:name="DCTERMS.W3CDTF/OVERHEIDop.jaargang">2026</meta:user-defined>
    <meta:user-defined meta:name="OVERHEIDop.publicationIssue">383344</meta:user-defined>
    <meta:user-defined meta:name="OVERHEIDop.GmbID/DC.identifier">gmb-2026-383344</meta:user-defined>
    <meta:user-defined meta:name="OVERHEIDop.versieInformatie"/>
  </office:meta>
</office:document-meta>
</file>