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wijzigingsbesluit omgevingsplan Etten-Leur 2026-WB02</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De HYPERLINK "https://rx-base.nl/procedure/db73bd6b-27d8-4fb1-afc4-aade4428c767/besluittekst/besluiten/kennisgevingdefinitief/tekstItem/8533dff0-dd62-49c5-b360-40a0c11967a7/"gemeenteraad van <text:a xlink:href="https://rx-base.nl/procedure/db73bd6b-27d8-4fb1-afc4-aade4428c767/besluittekst/besluiten/kennisgevingdefinitief/tekstItem/8533dff0-dd62-49c5-b360-40a0c11967a7/" xlink:type="simple">Gemeente Etten-Leur</text:a> maakt bekend dat zij de wijziging omgevingsplan gemeente Etten-Leur 2026-WB02 (huisvesting arbeidsmigranten en overige personen in (bedrijfs)woningen)) op de regeling "<text:a xlink:href="https://rx-base.nl/procedure/db73bd6b-27d8-4fb1-afc4-aade4428c767/besluittekst/besluiten/kennisgevingdefinitief/tekstItem/8533dff0-dd62-49c5-b360-40a0c11967a7/" xlink:type="simple">Omgevingsplan gemeente Etten-Leur</text:a>" heeft vastgesteld en gepubliceerd.</text:p>
            <text:p text:style-name="tussenkopcur">Vastgestelde wijziging omgevingsplan</text:p>
            <text:p text:style-name="al">De wijziging van de "Omgevingsplan gemeente Etten-Leur" betreft: het verwerken van de gemeentelijke voorbeschermingsregels met betrekking tot huisvesting arbeidsmigranten en overige personen in (bedrijfs)woningen in het omgevingsplan.</text:p>
            <text:p text:style-name="tussenkopcur">Uitleg kennisgeving</text:p>
            <text:p text:style-name="al">De wijziging van het omgevingsplan, met de daarbij behorende stukken, ligt van donderdag 6 augustus 2026 tot en met woensdag 16 september 2026 ter inzage. In deze periode van 6 weken zijn de stukken alleen digitaal raadpleegbaar via de volgende mogelijkheden:</text:p>
            <text:p text:style-name="al">Op <text:a xlink:href="https://www.officielebekendmakingen.nl/" xlink:type="simple">https://www.officielebekendmakingen.nl</text:a>. Zoek op 'Omgevingsplan gemeente Etten-Leur'.</text:p>
            <text:p text:style-name="al">Op <text:a xlink:href="https://omgevingswet.overheid.nl/regels-op-de-kaart?session=38523ca9-37a7-4656-a1b8-dd8ad19b6712" xlink:type="simple">https://omgevingswet.overheid.nl/regels-op-de-kaart</text:a>. Klik op de groene button 'Regels op de kaart'. Zoek vervolgens op locatie of op het document 'Omgevingsplan gemeente Etten-Leur' en kies voor de vastgestelde wijziging. </text:p>
            <text:p text:style-name="al">Daarnaast zijn de documenten in te zien via de website <text:a xlink:href="https://www.etten-leurmakenwesamen.nl/ruimte+voor+wonen+en+leven/omgevingswet/komendewijzigingenomgevingsplan/default.aspx" xlink:type="simple">www.etten-leurmakenwesamen.nl</text:a> onder 'Ruimte voor wonen en leven' en 'Komende wijzigingen van het omgevingsplan'. </text:p>
            <text:p text:style-name="al">Als u zelf niet beschikt over een computer of tablet kunt u terecht in het Stadskantoor van de gemeente Etten-Leur, Raadhuisplein 4, 4873 BH te Etten-Leur. Voor een afspraak kan contact worden opgenomen via 14 076.</text:p>
            <text:p text:style-name="tussenkopcur">Beroep instellen tegen dit besluit</text:p>
            <text:p text:style-name="al">Dat kan schriftelijk van donderdag 6 augustus 2026 tot en met woensdag 16 september 2026 bij de Afdeling bestuursrechtspraak van de Raad van State: Postbus 20019, 2500 EA Den Haag. U kunt ook digitaal beroep instellen bij de Raad van State. Zie voor de mogelijkheden de <text:a xlink:href="https://www.raadvanstate.nl/overrvs/bestuursrechtspraak/hoger-beroep/" xlink:type="simple">website</text:a> van de Raad van State. </text:p>
            <text:p text:style-name="al">Het beroepschrift dient te worden ondertekend en bevat tenminste:</text:p>
            <text:p text:style-name="al">de naam en het adres van de indiener;</text:p>
            <text:p text:style-name="al">de dagtekening;</text:p>
            <text:p text:style-name="al">een omschrijving van het besluit waartegen het beroep is gericht;</text:p>
            <text:p text:style-name="al">de gronden van het beroep.</text:p>
            <text:p text:style-name="al">Wie kan beroep instellen?</text:p>
            <text:p text:style-name="al">Beroep kan ingesteld worden door:</text:p>
            <text:p text:style-name="al">Belanghebbenden.</text:p>
            <text:p text:style-name="al">Niet-belanghebbenden die tijdig een zienswijze tegen het ontwerpbesluit naar voren hebben gebracht over het besluitonderdeel waartegen zijn beroep zich richt. Niet-belanghebbenden dienen echter wel rekening te houden met het relativiteitsvereiste.</text:p>
            <text:p text:style-name="al">Niet-belanghebbenden die geen zienswijze naar voren hebben gebracht over het besluitonderdeel waartegen zijn beroep zich richt, maar aan wie redelijkerwijs niet kan worden verweten dat zij geen zienswijze naar voren hebben gebracht. Niet-belanghebbenden dienen echter wel rekening te houden met het relativiteitsvereiste.</text:p>
            <text:p text:style-name="tussenkopcur">Voorlopige voorziening</text:p>
            <text:p text:style-name="al">Het besluit treedt in werking daags na afloop van de beroepstermijn. Diegene die beroep heeft ingesteld kan bij de voorzitter van de Afdeling bestuursrechtspraak van de Raad van State een verzoek om voorlopige voorziening indienen. Een verzoek om voorlopige voorziening dat binnen de beroepstermijn is ingediend schort de inwerkingtreding van het besluit op totdat op het verzoek is beslist. Voor de behandeling van zowel een beroepschrift als een verzoek om voorlopige voorziening is griffierecht verschuldigd. Voor nadere informatie over deze procedure(s) kunt u zich wenden tot de Raad van State (telefoon 070 – 426 44 26).</text:p>
            <text:p text:style-name="al"/>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tten-Leur</text:p>
            </table:table-cell>
            <table:table-cell office:value-type="string" table:style-name="header.C">
              <text:p text:style-name="headerright"><text:span text:style-name="nr">Nr. 383343</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343</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343</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Etten-Leur</meta:user-defined>
    <meta:user-defined meta:name="OVERHEID.Informatietype/DC.type">officiële publicatie</meta:user-defined>
    <meta:user-defined meta:name="OVERHEIDop.Rubriek/DC.type">overige overheidsinformatie</meta:user-defined>
    <meta:user-defined meta:name="OVERHEID.Gemeente/OVERHEID.authority">Etten-Leur</meta:user-defined>
    <meta:user-defined meta:name="OVERHEID.Gemeente/DCTERMS.publisher">Etten-Leur</meta:user-defined>
    <meta:user-defined meta:name="OVERHEID.TaxonomieBeleidsagendaDecentraal/OVERHEID.category">Bestuur | Organisatie en beleid</meta:user-defined>
    <dc:language>nl</dc:language>
    <meta:user-defined meta:name="OVERHEIDop.locatietype/OVERHEIDop.gebiedsmarkering">Woonplaats</meta:user-defined>
    <meta:user-defined meta:name="DC.title">Kennisgeving wijzigingsbesluit omgevingsplan Etten-Leur 2026-WB02</meta:user-defined>
    <meta:user-defined meta:name="DCTERMS.W3CDTF/DCTERMS.available">2026-08-12</meta:user-defined>
    <meta:user-defined meta:name="DCTERMS.W3CDTF/OVERHEIDop.jaargang">2026</meta:user-defined>
    <meta:user-defined meta:name="OVERHEIDop.publicationIssue">383343</meta:user-defined>
    <meta:user-defined meta:name="OVERHEIDop.GmbID/DC.identifier">gmb-2026-383343</meta:user-defined>
    <meta:user-defined meta:name="OVERHEIDop.versieInformatie"/>
  </office:meta>
</office:document-meta>
</file>