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 je nieuwbouwproject aan voor een stroomaansluitin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Het elektriciteitsnet raakt steeds voller. Daardoor is er niet altijd direct ruimte beschikbaar voor nieuwe of zwaardere stroomaansluitingen. Voor woningbouwprojecten is het vanaf <text:span text:style-name="nadrukvet">1 oktober 2026</text:span> mogelijk om eerder in het planproces transportcapaciteit op het elektriciteitsnet aan te vragen. Gemeenten dienen deze aanvragen in bij netbeheerder Enexis.</text:p>
            <text:p text:style-name="al">Heb je plannen voor een woningbouwproject in de gemeente Etten-Leur? Meld je project dan uiterlijk <text:span text:style-name="nadrukvet">4 september 2026</text:span> bij ons aan. Zo kunnen wij jouw project meenemen in de landelijke aanvraagronde.</text:p>
            <text:p text:style-name="al">
            <text:span text:style-name="nadrukvet">Op etten-leurmakenwesamen.nl/eerderaanvragen lees je:</text:span>
          </text:p>
            <text:p text:style-name="al">Voor welke projecten dit geldt;</text:p>
            <text:p text:style-name="al">Welke gegevens je moet aanleveren;</text:p>
            <text:p text:style-name="al">Hoe je je project aanmeldt.</text:p>
            <text:p text:style-name="al">Meer informatie en aanmelden: <text:span text:style-name="nadrukvet">etten-leurmakenwesamen.nl/eerderaanvragen.</text:span>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333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Meld je nieuwbouwproject aan voor een stroomaansluit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38</meta:user-defined>
    <meta:user-defined meta:name="OVERHEIDop.GmbID/DC.identifier">gmb-2026-383338</meta:user-defined>
    <meta:user-defined meta:name="OVERHEIDop.versieInformatie"/>
  </office:meta>
</office:document-meta>
</file>