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brengen van een spandoek op de gevel van de parkeergarage aan Reinier de Graafweg 3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inier de Graafweg 3 Delft | het aanbrengen van een spandoek op de gevel van de parkeergarage | 10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776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33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02776</meta:user-defined>
    <meta:user-defined meta:name="DCTERMS.abstract">Spandoek gevel parkeer garage aanbre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aanbrengen van een spandoek op de gevel van de parkeergarage aan Reinier de Graafweg 3 Delf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34</meta:user-defined>
    <meta:user-defined meta:name="OVERHEIDop.GmbID/DC.identifier">gmb-2026-383334</meta:user-defined>
    <meta:user-defined meta:name="OVERHEIDop.versieInformatie"/>
  </office:meta>
</office:document-meta>
</file>