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Wervershoof en Andijk filmopnam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orte wegafsluiting van fietspad</text:span> van woensdag 19 op donderdag 20 augustus 2026 </text:p>
            <text:p text:style-name="common-al">Nieuwe Dijk/Driehuizen op woensdag 19 augustus van 23.00 tot 01.00 uur </text:p>
            <text:p text:style-name="last-al">Zijdwerk fietspad op donderdag 20 augustus van 00.00 tot 02.00 uu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3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OVERHEIDop.locatietype/OVERHEIDop.gebiedsmarkering">Weg</meta:user-defined>
    <meta:user-defined meta:name="DC.title">Verkeersmaatregel gemeente Medemblik, Wervershoof en Andijk filmopname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32</meta:user-defined>
    <meta:user-defined meta:name="OVERHEIDop.GmbID/DC.identifier">gmb-2026-383332</meta:user-defined>
    <meta:user-defined meta:name="OVERHEIDop.versieInformatie"/>
  </office:meta>
</office:document-meta>
</file>