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plaatsen van een dakkapel (omgevingsplan), Geawei 33, Augustinus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plaatsen van een dakkapel (omgevingsplan), Geawei 33, Augustinusga</text:p>
            <text:p text:style-name="common-al">Zaaknummer: Z2026-001191</text:p>
            <text:p text:style-name="common-al">Zaakadres: Geawei 33, Augustinusga</text:p>
            <text:p text:style-name="common-al">Omschrijving: het plaatsen van een dakkapel (omgevingsplan)</text:p>
            <text:p text:style-name="last-al">Datum ontvangst: 10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8333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91</meta:user-defined>
    <meta:user-defined meta:name="DCTERMS.abstract">het plaatsen van een dakkapel (omgevingspla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plaatsen van een dakkapel (omgevingsplan), Geawei 33, Augustinusg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30</meta:user-defined>
    <meta:user-defined meta:name="OVERHEIDop.GmbID/DC.identifier">gmb-2026-383330</meta:user-defined>
    <meta:user-defined meta:name="OVERHEIDop.versieInformatie"/>
  </office:meta>
</office:document-meta>
</file>