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IJburglaan 1432 1087K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 verleend</text:p>
            <text:p text:style-name="common-al">Besluit verzonden op: 10-08-2026</text:p>
            <text:p text:style-name="common-al">Zaakadres: IJburglaan 1432 1087KG Amsterdam</text:p>
            <text:p text:style-name="common-al">Zaaknummer: Z2026-02683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6836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6836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woonvormingsvergunning verleend IJburglaan 1432 1087KG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28</meta:user-defined>
    <meta:user-defined meta:name="OVERHEIDop.GmbID/DC.identifier">gmb-2026-383328</meta:user-defined>
    <meta:user-defined meta:name="OVERHEIDop.versieInformatie"/>
  </office:meta>
</office:document-meta>
</file>