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t-covid lotgenotencontact in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Leven met post-covid is dagelijks een uitdaging. De aandoening heeft vaak gevolgen op lichamelijk, sociaal en emotioneel vlak, binnen het gezin, op het werk en in het dagelijks leven. Daarnaast roept het veel vragen op. Daarom wordt in het najaar van 2026 een lotgenotencontact georganiseerd voor mensen met post-covid of een andere PAIS-gerelateerde aandoening. Het doel van deze bijeenkomsten is om in een positieve en veilige omgeving ervaringen uit te wisselen over het leven met post-covid.</text:p>
            <text:p text:style-name="al">De bijeenkomsten vinden plaats op 24 september, 8 oktober en 29 oktober 2026 bij Surplus, Valpoort 153 in Etten-Leur. Voor aanmelding en meer informatie kunt u contact opnemen via: <text:a xlink:href="mailto:maaikebazen@vrijwilligerpostcovidnl.nl" xlink:type="simple">maaikebazen@vrijwilligerpostcovidnl.nl</text:a>. Dit initiatief wordt georganiseerd in samenwerking met Mantelzorg Etten-Leu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Post-covid lotgenotencontact in Etten-Leur</meta:user-defined>
    <meta:user-defined meta:name="DCTERMS.W3CDTF/DCTERMS.available">2026-08-12</meta:user-defined>
    <meta:user-defined meta:name="DCTERMS.W3CDTF/OVERHEIDop.jaargang">2026</meta:user-defined>
    <meta:user-defined meta:name="OVERHEIDop.publicationIssue">383327</meta:user-defined>
    <meta:user-defined meta:name="OVERHEIDop.GmbID/DC.identifier">gmb-2026-383327</meta:user-defined>
    <meta:user-defined meta:name="OVERHEIDop.versieInformatie"/>
  </office:meta>
</office:document-meta>
</file>