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fronde Etten-Leur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De burgemeester heeft een vergunning verleend voor de Profronde van Etten-Leur op 16</text:p>
            <text:p text:style-name="al">augustus 2026 in het centrum van Etten-Leur. Voor de profronde zijn de volgende tijdelijke verkeersmaatregelen getroffen: </text:p>
            <text:p text:style-name="al"/>
            <text:p text:style-name="al">
            <text:span text:style-name="nadrukvet">Van 11 augustus 00.00 uur tot 18 augustus 12.00 uur</text:span>
          </text:p>
            <text:p text:style-name="al">Het instellen van een parkeerverbod voor de parkeervakken parkeerterrein aan de Anna van Berchemlaan, grenzend aan het Oderkerkpark. </text:p>
            <text:p text:style-name="al"/>
            <text:p text:style-name="al">
            <text:span text:style-name="nadrukvet">Van 14 augustus 06.00 uur tot 17 augustus 23.00 uur</text:span>
          </text:p>
            <text:p text:style-name="al">Het afsluiten van het fietspad Anna van Berchemlaan (gedeelte Oranjelaan – oversteekplaats Oderkerpark) voor alle verkeer met uitzondering van voertuigen van de organisatie en voertuigen van de hulpverleningsdiensten.</text:p>
            <text:p text:style-name="al">Het afsluiten van Anna van Berchemlaan (gedeelte Stationstraat – Oude Bredaseweg) voor alle verkeer met uitzondering van voetgangers, voertuigen van deelnemers (fietsen), voertuigen van de organisatie en voertuigen van de hulpverleningsdiensten.</text:p>
            <text:p text:style-name="al"/>
            <text:p text:style-name="al">
            <text:span text:style-name="nadrukvet">Op 16 augustus 2026</text:span>
          </text:p>
            <text:p text:style-name="al"/>
            <text:p text:style-name="al">
            <text:span text:style-name="nadrukvet">Van 06.00 tot 22.00 uur</text:span>
          </text:p>
            <text:p text:style-name="al">Het afsluiten van het parcours: Anna van Berchemlaan (gedeelte Stationsplein - Europalaan), Lambertusstraat, Markt (gedeelte Lambertusstraat – Oude Bredaseweg), Markt (gedeelte Dreef- plein Markt), Markthof, Hof v Houte, Burchtplein en Torenpad voor alle verkeer met uitzondering van voetgangers, voertuigen van deelnemers (fietsen), voertuigen van de organisatie en voertuigen van de hulpverleningsdiensten.</text:p>
            <text:p text:style-name="al">Het afsluiten van de Stationsstraat, Oude Bredaseweg (gedeelte Markt – Anna van Berchemlaan, Ridderstraat, Achtervang en het plein Markt voor alle verkeer met uitzondering van voetgangers en hulpverleningsdiensten.</text:p>
            <text:p text:style-name="al">Het afsluiten van het fietspad Anna van Berchemlaam, gedeelte tussen Oranjelaan- Stationstraat.</text:p>
            <text:p text:style-name="al">Het verwijderen van de paaltjes ter hoogte van de Van Kuijckflat, Markthof, Torenpad en Raadhuisplein.</text:p>
            <text:p text:style-name="al"/>
            <text:p text:style-name="al">
            <text:span text:style-name="nadrukvet">Van 06.00 tot 22.00 uur</text:span>
          </text:p>
            <text:p text:style-name="al">Het instellen van een parkeerverbod op de wegen/weggedeelten <text:span text:style-name="nadrukvet">onder 1</text:span>, met uitzondering van voertuigen van de organisaties.</text:p>
            <text:p text:style-name="al"/>
            <text:p text:style-name="al">De verkeersmaatregelen zijn met borden aangegeven. 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8332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2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2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Etten-Leu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Etten-Leur</meta:user-defined>
    <meta:user-defined meta:name="OVERHEID.Gemeente/DCTERMS.publisher">Etten-Leur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oonplaats</meta:user-defined>
    <meta:user-defined meta:name="DC.title">Profronde Etten-Leu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25</meta:user-defined>
    <meta:user-defined meta:name="OVERHEIDop.GmbID/DC.identifier">gmb-2026-383325</meta:user-defined>
    <meta:user-defined meta:name="OVERHEIDop.versieInformatie"/>
  </office:meta>
</office:document-meta>
</file>