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aanvraag omgevingsvergunning, Diesdonkerweg 7 5724PE Ommel, Diesdonkerweg 7a 5724PE O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omgevingsvergunning met kenmerk 2026072301628 is ingediend op onderstaande datum:</text:p>
            <text:p text:style-name="common-al">het herontwikkelen van een voormalige agrarische bedrijfslocatie naar 2 woonfuncties (eerste fase buitenplanse omgevingsplanactiviteit), 23-07-2026</text:p>
            <text:p text:style-name="common-al">Het betreft hier uitsluitend een kennisgeving van de ontvangst van een aanvraag. Het indienen van een zienswijze of bezwaarschrift dan wel het instellen van beroep is (nog) niet mogelijk.</text:p>
            <text:p text:style-name="common-al">In de bekendmaking van de verlening van de vergunning dan wel de terinzagelegging van de ontwerpvergunning zal tezijnertijd worden aangegeven op welke wijze tegen het (ontwerp)besluit kan worden geageerd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8332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432024294050</meta:user-defined>
    <meta:user-defined meta:name="DCTERMS.abstract">het herontwikkelen van een voormalige agrarische bedrijfslocatie naar 2 woonfuncties (eerste fase buitenplanse omgevingsplanactiviteit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Asten - aanvraag omgevingsvergunning, Diesdonkerweg 7 5724PE Ommel, Diesdonkerweg 7a 5724PE Omm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21</meta:user-defined>
    <meta:user-defined meta:name="OVERHEIDop.GmbID/DC.identifier">gmb-2026-383321</meta:user-defined>
    <meta:user-defined meta:name="OVERHEIDop.versieInformatie"/>
  </office:meta>
</office:document-meta>
</file>