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amen Gezond Leven Etten-Leu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Mooie activiteit in de planning? Je kunt dit jaar nog gebruik maken van de subsidieregeling Samen Gezond Leven Etten-Leur! De subsidieregeling Samen Gezond Leven Etten-Leur loopt eind dit jaar af. Met deze regeling stimuleert de gemeente Etten-Leur initiatieven die bijdragen aan een gezonde leefstijl voor inwoners van Etten-Leur. Denk bijvoorbeeld aan activiteiten op het gebied van sport en bewegen, preventie, leefstijl, ontmoeting, verbinding of een gezonde leefomgeving.</text:p>
            <text:p text:style-name="al">
            <text:span text:style-name="nadrukvet">Budget beschikbaar</text:span>
          </text:p>
            <text:p text:style-name="al">Er is op dit moment nog budget binnen de regeling beschikbaar. Je kunt als vereniging/stichting/inwoner daarom nog een aanvraag indienen voor nieuwe activiteiten of voor bestaande activiteiten die worden verbreed of opgeschaald.</text:p>
            <text:p text:style-name="al">
            <text:span text:style-name="nadrukvet">Belangrijk om te weten:</text:span>
          </text:p>
            <text:p text:style-name="al">Een aanvraag kan nog worden ingediend tot 1 september voor behandeling in september en tot 1 december voor behandeling in december.</text:p>
            <text:p text:style-name="al">De aanvraag moet uiterlijk 6 weken voor de start van de activiteit binnen zijn.</text:p>
            <text:p text:style-name="al">De uitvoering van de activiteit moet nog dit jaar starten.</text:p>
            <text:p text:style-name="al">De activiteit vindt plaats in Etten-Leur en is gericht op inwoners van Etten-Leur.</text:p>
            <text:p text:style-name="al">De subsidie bedraagt maximaal € 5.000 per aanvraag. Een hoger bedrag is mogelijk wanneer meerdere organisaties samen een project indienen.</text:p>
            <text:p text:style-name="al">Heb je een idee voor een activiteit die inwoners helpt om gezonder, actiever of meer verbonden te leven? Dan nodigen wij jullie van harte uit om een aanvraag in te dienen. Neem bij vragen of twijfel over de mogelijkheden gerust contact met ons op. We denken graag mee of jullie initiatief binnen de regeling past. Meer informatie is te vinden via deze link: https://lokaleregelgeving.overheid.nl/CVDR743819/1.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33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Samen Gezond Leven Etten-Leur!</meta:user-defined>
    <meta:user-defined meta:name="DCTERMS.W3CDTF/DCTERMS.available">2026-08-12</meta:user-defined>
    <meta:user-defined meta:name="DCTERMS.W3CDTF/OVERHEIDop.jaargang">2026</meta:user-defined>
    <meta:user-defined meta:name="OVERHEIDop.publicationIssue">383318</meta:user-defined>
    <meta:user-defined meta:name="OVERHEIDop.GmbID/DC.identifier">gmb-2026-383318</meta:user-defined>
    <meta:user-defined meta:name="OVERHEIDop.versieInformatie"/>
  </office:meta>
</office:document-meta>
</file>