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ss– besluit intrekken maatwerkvoorschrift - Dommelstraat 1 5347 JK Os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van de gemeente Oss delen mee dat zij een maatwerkvoorschrift intrekken</text:p>
            <text:p text:style-name="common-al">Voor: de tijdelijke opslag van gevaarlijke stoffen</text:p>
            <text:p text:style-name="common-al">Locatie:   Dommelstraat 1, 5347 JK Oss  </text:p>
            <text:p text:style-name="common-al">Zaaknummer:     Z/510387</text:p>
            <text:p text:style-name="common-al">Verzenddatum besluit:   10 augustus 2026</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burgemeester en wethouders van de gemeente Oss</text:p>
            <text:p text:style-name="common-al">Postbus 5</text:p>
            <text:p text:style-name="common-al">Postcode 5340 BA Oss</text:p>
            <text:p text:style-name="common-al">Mogelijk kunt u een bezwaar digitaal indienen. Raadpleeg hiervoor de website van de gemeente.</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833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10387</meta:user-defined>
    <dc:language>nl</dc:language>
    <meta:user-defined meta:name="OVERHEIDop.locatietype/OVERHEIDop.gebiedsmarkering">Adres</meta:user-defined>
    <meta:user-defined meta:name="DC.title">Gemeente Oss– besluit intrekken maatwerkvoorschrift - Dommelstraat 1 5347 JK Oss</meta:user-defined>
    <meta:user-defined meta:name="DCTERMS.W3CDTF/DCTERMS.available">2026-08-12</meta:user-defined>
    <meta:user-defined meta:name="DCTERMS.W3CDTF/OVERHEIDop.jaargang">2026</meta:user-defined>
    <meta:user-defined meta:name="OVERHEIDop.publicationIssue">383317</meta:user-defined>
    <meta:user-defined meta:name="OVERHEIDop.GmbID/DC.identifier">gmb-2026-383317</meta:user-defined>
    <meta:user-defined meta:name="OVERHEIDop.versieInformatie"/>
  </office:meta>
</office:document-meta>
</file>