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eizersgracht 357-H 1016E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tern verbouwen van de winkelruimte en het aanbrengen van een verlicht uitsteekbord aan de gevel van het gebouwgedeelte</text:p>
            <text:p text:style-name="common-al">Besluit: verleend</text:p>
            <text:p text:style-name="common-al">Besluit verzonden op: 04-08-2026</text:p>
            <text:p text:style-name="common-al">Zaakadres: Keizersgracht 357-H 1016EJ Amsterdam</text:p>
            <text:p text:style-name="common-al">Zaaknummer: Z2026-014177</text:p>
            <text:p text:style-name="common-al">DSO-nummer: 202603300135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4177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31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Z2026-014177</meta:user-defined>
    <meta:user-defined meta:name="DCTERMS.abstract">intern verbouwen van de winkelruimte en het aanbrengen van een verlicht uitsteekbord aan de gevel van het gebouwgedeelt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eizersgracht 357-H 1016EJ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16</meta:user-defined>
    <meta:user-defined meta:name="OVERHEIDop.GmbID/DC.identifier">gmb-2026-383316</meta:user-defined>
    <meta:user-defined meta:name="OVERHEIDop.versieInformatie"/>
  </office:meta>
</office:document-meta>
</file>