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Jan Steenstraat 9, 3131 HL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plaatsen van een nieuw kozijn in de voorgevel van een woning</text:p>
            <text:p text:style-name="common-al">Met de adressering			: Jan Steenstraat 9, 3131 HL Vlaardingen</text:p>
            <text:p text:style-name="common-al">Kenmerk							: 1088948 / 2026061601340</text:p>
            <text:p text:style-name="common-al">Type aanvraag				: Omgevingsvergunning regulier [Omgevingswet]</text:p>
            <text:p text:style-name="common-al">Datum ontvangst				: 16-06-2026</text:p>
            <text:p text:style-name="common-al">Datum beschikking			: 10-08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33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8948</meta:user-defined>
    <dc:language>nl</dc:language>
    <meta:user-defined meta:name="OVERHEIDop.locatietype/OVERHEIDop.gebiedsmarkering">Punt</meta:user-defined>
    <meta:user-defined meta:name="DC.title">Vergunning verleend: Jan Steenstraat 9, 3131 HL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15</meta:user-defined>
    <meta:user-defined meta:name="OVERHEIDop.GmbID/DC.identifier">gmb-2026-383315</meta:user-defined>
    <meta:user-defined meta:name="OVERHEIDop.versieInformatie"/>
  </office:meta>
</office:document-meta>
</file>