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ntwerp wijziging omgevingsplan gemeente Etten-Leur 2026-WB03 (Lage Vaartkan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Kennisgeving</text:span>
          </text:p>
            <text:p text:style-name="al">
            <text:span text:style-name="nadrukvet"/>Het college van burgemeester en wethouders van de gemeente Etten-Leur deelt op grond van artikel 10.3c van het Omgevingsbesluit mee dat het ontwerp 'Wijzigingsbesluit omgevingsplan Etten-Leur 2026-WB03 (Lage Vaartkant)' in procedure wordt gebracht. Met dit ontwerp wijzigingsbesluit wil de gemeente Etten-Leur het omgevingsplan gaan wijzigen. </text:p>
            <text:p text:style-name="al">
            <text:span text:style-name="nadrukvet">Ontwerp wijziging omgevingsplan en beeldkwaliteitsplan</text:span>
          </text:p>
            <text:p text:style-name="al">
            <text:span text:style-name="nadrukvet"/>Het ontwerp voor het wijzigen van het 'Omgevingsplan Etten-Leur' betreft de juridische vertaling van de gebiedsontwikkeling Lage Vaartkant, bestaande uit de realisatie van een nieuw tuincentrum op de hoek Lage Vaartkant/Bredaseweg, de realisatie van maximaal 280 woningen en de realisatie van een landwinkel. Het plangebied wordt omsloten door de weg Lage Vaartkant (westzijde), de weg Bredaseweg (zuidzijde), de Brandsche Vaart (oostzijde) en het perceel Lage Vaartkant 7 (noordzijde). Naast het ontwerp van de wijziging van het omgevingsplan is ook het ontwerp 'Beeldkwaliteitsplan Lage Vaartkant' opgesteld.</text:p>
            <text:p text:style-name="al">
            <text:span text:style-name="nadrukvet">Terinzagelegging ontwerp wijziging omgevingsplan en beeldkwaliteitsplan</text:span>
          </text:p>
            <text:p text:style-name="al">
            <text:span text:style-name="nadrukvet"/>Het ontwerp 'wijzigingsbesluit omgevingsplan gemeente Etten-Leur 2026-WB03 (Lage Vaartkant)' met de daarbij behorende stukken en het ontwerp 'Beeldkwaliteitsplan Lage Vaartkant' liggen van donderdag 13 augustus 2026 tot en met woensdag 23 september 2026 ter inzage. In deze periode van 6 weken zijn de stukken alleen digitaal raadpleegbaar via de volgende mogelijkheden:</text:p>
            <text:p text:style-name="al">Op https://www.officielebekendmakingen.nl. Zoek op 'Omgevingsplan gemeente Etten-Leur'.</text:p>
            <text:p text:style-name="al">Op https://omgevingswet.overheid.nl/regels-op-de-kaart. Klik op de groene button 'Regels op de kaart'. Zoek vervolgens op locatie of op het document 'Omgevingsplan gemeente Etten-Leur' en kies voor het ontwerp dat ter inzage ligt.</text:p>
            <text:p text:style-name="al">Het ontwerp beeldkwaliteitsplan is als bijlage raadpleegbaar bij de motivering die is toegevoegd bij de bekendmaking van de ontwerp wijziging van het omgevingsplan.</text:p>
            <text:p text:style-name="al">Daarnaast zijn de documenten in te zien via de website www.etten-leurmakenwesamen.nl onder 'Ruimte voor wonen en leven' en 'Komende wijzigingen van het omgevingsplan'.</text:p>
            <text:p text:style-name="al">Als u zelf niet beschikt over een computer of tablet kunt u terecht in het Stadskantoor van de gemeente Etten-Leur, Raadhuisplein 4 te Etten-Leur. Voor een afspraak kan contact worden opgenomen via 14 076.</text:p>
            <text:p text:style-name="al">
            <text:span text:style-name="nadrukvet">Uw reactie geven met een zienswijze</text:span>
          </text:p>
            <text:p text:style-name="al">
            <text:span text:style-name="nadrukvet"/>Dat kan van donderdag 13 augustus 2026 tot en met woensdag 23 september 2026. Iedereen kan bij de gemeenteraad van de gemeente Etten-Leur over de ontwerp wijziging omgevingsplan en over het ontwerp beeldkwaliteitsplan een zienswijze indienen op de volgende manieren:</text:p>
            <text:p text:style-name="al">Digitaal met DigiD of eHerkenning via de website van de gemeente Etten-Leur onder 'Zienswijze'.</text:p>
            <text:p text:style-name="al">Met een brief waarin u uw reactie opschrijft. De brief stuurt u naar de gemeenteraad van de gemeente Etten-Leur, Postbus 10.100, 4870 GA Etten-Leur. De brief kan ook per mail worden gestuurd via e-mailadres info@etten-leur.nl.</text:p>
            <text:p text:style-name="al">Mondeling. Voor het indienen van mondelinge zienswijzen ten aanzien van het ontwerp wijzigingsbesluit kan contact worden opgenomen met de gemeente Etten-Leur via 14 076. De voorkeur gaat uit naar het indienen van een schriftelijke zienswijze.</text:p>
            <text:p text:style-name="al">Geef duidelijk aan dat het om een zienswijze gaat op het ontwerp 'Wijzigingsbesluit omgevingsplan Etten-Leur 2026-WB03 (Lage Vaartkant)' of op het ontwerp beeldkwaliteitsplan.</text:p>
            <text:p text:style-name="al">
            <text:span text:style-name="nadrukvet">Inloopavond</text:span>
          </text:p>
            <text:p text:style-name="al">Tijdens de periode van terinzagelegging organiseert de Ontwikkelingscombinatie Van Agtmaal / Maas-Jacobs een inloopavond. De inloopavond vindt plaats bij ZUITNL, Trivium 120, 4873 LP Etten-Leur op dinsdag 1 september 2026. Geïnteresseerden kunnen tussen 19.00u en 20.30u binnenlopen voor uitleg over inhoud en proces. Er is geen centrale presentatie.</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33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Terinzagelegging ontwerp wijziging omgevingsplan gemeente Etten-Leur 2026-WB03 (Lage Vaartkant)</meta:user-defined>
    <meta:user-defined meta:name="DCTERMS.W3CDTF/DCTERMS.available">2026-08-12</meta:user-defined>
    <meta:user-defined meta:name="DCTERMS.W3CDTF/OVERHEIDop.jaargang">2026</meta:user-defined>
    <meta:user-defined meta:name="OVERHEIDop.publicationIssue">383314</meta:user-defined>
    <meta:user-defined meta:name="OVERHEIDop.GmbID/DC.identifier">gmb-2026-383314</meta:user-defined>
    <meta:user-defined meta:name="OVERHEIDop.versieInformatie"/>
  </office:meta>
</office:document-meta>
</file>