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Medemblik filmopnames op de brug van Hoogestee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 parkeerverbod </text:span> op dinsdag 18 augustus</text:p>
            <text:p text:style-name="common-al">Gedempt Achterom 2 bij Snackbar De Counter, van 08.00 uur tot 13.00 uur </text:p>
            <text:p text:style-name="common-al">Kaasmarkt t.o. nr.1 tot nr. 6A van 08.00 uur tot 13.00 uur </text:p>
            <text:p text:style-name="common-al">Pekelharinghaven t.o. nr. 2 tot nr. 10 van 06:45 uur tot 16.00 uur</text:p>
            <text:p text:style-name="last-al">
            <text:span text:style-name="nadrukvet">Bijzonderheden</text:span>: geldt ook voor aanwezige parkeervakken en wegsleepregeling van kracht. Rekening houdend met de invalideparkeerplaats op kenteken ter hoogte van Pekelharingha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331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Verkeersmaatregel gemeente Medemblik, Medemblik filmopnames op de brug van Hoogestee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13</meta:user-defined>
    <meta:user-defined meta:name="OVERHEIDop.GmbID/DC.identifier">gmb-2026-383313</meta:user-defined>
    <meta:user-defined meta:name="OVERHEIDop.versieInformatie"/>
  </office:meta>
</office:document-meta>
</file>