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melding brandveilig gebruik, Energieweg 1 2627AP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nergieweg 1 2627AP Delft |melding brandveilig gebruik, 10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33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75</meta:user-defined>
    <meta:user-defined meta:name="DCTERMS.abstract">Gebruiksmelding Energieweg 1,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melding brandveilig gebruik, Energieweg 1 2627AP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09</meta:user-defined>
    <meta:user-defined meta:name="OVERHEIDop.GmbID/DC.identifier">gmb-2026-383309</meta:user-defined>
    <meta:user-defined meta:name="OVERHEIDop.versieInformatie"/>
  </office:meta>
</office:document-meta>
</file>