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en Etten-Leur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Voor de Shetlandpony-keuring hebben burgemeester en wethouders de volgende tijdelijke verkeersmaatregelen getroffen voor 22 augustus 2026 van 08.00 tot 19.00 uur:</text:p>
            <text:p text:style-name="al">Het instellen van een parkeerverbod aan beide zijden van het Sander te Etten-Leur, het gedeelte tussen huisnummer 5 en 31.</text:p>
            <text:p text:style-name="al">De verkeersmaatregelen zijn met borden aangegeven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3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Tijdelijke verkeersmaatregelen Etten-Leu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08</meta:user-defined>
    <meta:user-defined meta:name="OVERHEIDop.GmbID/DC.identifier">gmb-2026-383308</meta:user-defined>
    <meta:user-defined meta:name="OVERHEIDop.versieInformatie"/>
  </office:meta>
</office:document-meta>
</file>