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hijskraan, Wagenstraat 41A, 2161ZL Lisse, Z2026-000023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8 september 2026</text:p>
            <text:p text:style-name="common-al">Einddatum tot en met: 8 september 2026</text:p>
            <text:p text:style-name="common-al">
            <text:span text:style-name="nadrukcur">Datum besluit: </text:span>10 augustus 2026</text:p>
            <text:p text:style-name="common-al">
            <text:span text:style-name="nadrukcur">Uiterlijke reactiedatum: </text:span>21 september 2026</text:p>
            <text:p text:style-name="common-al">Kenmerk besluit: Z2026-00002319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8330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19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hijskraan, Wagenstraat 41A, 2161ZL Lisse, Z2026-00002319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05</meta:user-defined>
    <meta:user-defined meta:name="OVERHEIDop.GmbID/DC.identifier">gmb-2026-383305</meta:user-defined>
    <meta:user-defined meta:name="OVERHEIDop.versieInformatie"/>
  </office:meta>
</office:document-meta>
</file>