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Etten-leur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urgemeester en wethouders van Etten-Leur maken bekend dat zij op 27 juli 2026 het volgende verkeersbesluit hebben genomen:</text:p>
            <text:p text:style-name="al"/>
            <text:p text:style-name="al">- Het reserveren van vier parkeerplaatsen voor het opladen van elektrische voertuigen aan de Goudsbloem en acht parkeerplaatsen aan de Zaaier.</text:p>
            <text:p text:style-name="al"/>
            <text:p text:style-name="al">Dit verkeerbesluit ligt gedurende zes weken na deze openbare bekendmaking voor iedereen ter inzage. Deze verkeersbesluiten zijn te vinden via <text:a xlink:href="http://www.overheid.nl/berichten-over-uw-buurt" xlink:type="simple">www.overheid.nl/berichten-over-uw-buurt</text:a>.</text:p>
            <text:p text:style-name="al"/>
            <text:p text:style-name="al">Etten-Leur, 12 augustus 2026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32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Verkeersbesluit Etten-leu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99</meta:user-defined>
    <meta:user-defined meta:name="OVERHEIDop.GmbID/DC.identifier">gmb-2026-383299</meta:user-defined>
    <meta:user-defined meta:name="OVERHEIDop.versieInformatie"/>
  </office:meta>
</office:document-meta>
</file>