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Wervershoof filmopnam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orte afsluiting van fietspaden </text:span>op donderdag 13 augustus,</text:p>
            <text:p text:style-name="common-al">Brug t.h.v. Huijgendijk 31 van 15.00 uur tot 19.00 uur </text:p>
            <text:p text:style-name="common-al">Burg. Raatlaan naar Kaagweg en Olympiaweg van 19.00 uur tot 22.00 uur</text:p>
            <text:p text:style-name="common-al">Zijdwerk thv de molen van 22.00 uur tot 00.15 uu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2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Verkeersmaatregel gemeente Medemblik, Wervershoof filmopname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298</meta:user-defined>
    <meta:user-defined meta:name="OVERHEIDop.GmbID/DC.identifier">gmb-2026-383298</meta:user-defined>
    <meta:user-defined meta:name="OVERHEIDop.versieInformatie"/>
  </office:meta>
</office:document-meta>
</file>