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penbaar onderzoek omgevingsproject nabij Schriek 27 te Essen, België</text:p>
      <text:section text:name="zakelijke-mededeling_id1-3-2" text:style-name="zakelijke-mededeling">
        <text:section text:name="zakelijke-mededeling-tekst_id1-3-2-1" text:style-name="zakelijke-mededeling-tekst">
          <text:section text:name="tekst_id1-3-2-1-1" text:style-name="tekst">
            <text:p text:style-name="common-al">Het Departement Omgeving van de Vlaamse overheid heeft een aanvraag ontvangen voor het bouwen van een windturbine nabij het adres Schriek 27 te Essen, kadastraal gekend als Essen, afdeling 1, sectie B, nrs. 122B, 147C en 147B. </text:p>
            <text:p text:style-name="common-al">
            
          </text:p>
            <text:p text:style-name="common-al">Het openbaar onderzoek loopt van 10 augustus 2026 tot en met 8 september 2026. Gedurende die periode kunnen er standpunten, opmerkingen of bezwaren over de aanvraag worden ingediend bij het college van burgemeester en schepenen van Essen:</text:p>
            <text:p text:style-name="common-al">-       via het omgevingsloket op <text:a xlink:href="http://www.omgevingsloket.be/" xlink:type="simple">www.omgevingsloket.be</text:a>, dan wel</text:p>
            <text:p text:style-name="common-al">-       via aangetekende zending of brief tegen ontvangst naar het volgende adres: Heuvelplein 23 2910 Essen, België</text:p>
            <text:p text:style-name="common-al">Het dossiernummer is OMV_2026044967. </text:p>
            <text:p text:style-name="common-al">
            
          </text:p>
            <text:p text:style-name="last-al">Het dossier kan worden ingezien worden bij de gemeentelijke omgevingsbalie van de gemeente Essen, gevestigd aan Heuvelplein 23, Essen, België. U kunt het dossier ook inzien via <text:a xlink:href="http://omgevingsloketinzage.omgeving.vlaanderen.be/" xlink:type="simple">http://omgevingsloketinzage.omgeving.vlaanderen.be/</text:a> met het dossiernummer OMV_2026044967.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8329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9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9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undert</meta:user-defined>
    <meta:user-defined meta:name="OVERHEIDop.Rubriek/DC.type">omgevingsvergunning</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milieu</meta:user-defined>
    <meta:user-defined meta:name="OVERHEIDop.ActiviteitOmgevingsvergunning/OVERHEIDop.activiteit">ruimtelijke ordening</meta:user-defined>
    <meta:user-defined meta:name="OVERHEIDop.referentienummer">0879ZV202600942</meta:user-defined>
    <meta:user-defined meta:name="DCTERMS.abstract">Openbaar onderzoek in Vlaanderen voor het bouwen van een windturbine.</meta:user-defined>
    <dc:language>nl</dc:language>
    <meta:user-defined meta:name="OVERHEIDop.locatietype/OVERHEIDop.gebiedsmarkering">Perceel</meta:user-defined>
    <meta:user-defined meta:name="DC.title">Kennisgeving openbaar onderzoek omgevingsproject nabij Schriek 27 te Essen, België</meta:user-defined>
    <meta:user-defined meta:name="DCTERMS.W3CDTF/DCTERMS.available">2026-08-12</meta:user-defined>
    <meta:user-defined meta:name="DCTERMS.W3CDTF/OVERHEIDop.jaargang">2026</meta:user-defined>
    <meta:user-defined meta:name="OVERHEIDop.publicationIssue">383291</meta:user-defined>
    <meta:user-defined meta:name="OVERHEIDop.GmbID/DC.identifier">gmb-2026-383291</meta:user-defined>
    <meta:user-defined meta:name="OVERHEIDop.versieInformatie"/>
  </office:meta>
</office:document-meta>
</file>