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ppen), in de omgeving van Coloniastraat 36A 3024TC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10 augustus 2026 een omgevingsvergunning, met kenmerk Z2026-007332, heeft verleend voor de omgevingsplanactiviteit Kappen. (Grondslag: Omgevingswet, artikel 5.1)</text:p>
            <text:p text:style-name="common-al">De aanvraag betreft 1 boom in de in de omgeving van Coloniastraat 36A in het gebied Delfshaven, Rotterdam vanwege een herinrichting.</text:p>
            <text:p text:style-name="common-al">Het betreft het kappen van 1 boom.</text:p>
            <text:p text:style-name="common-al">Er is een herplant opgelegd van 1 boom.</text:p>
            <text:p text:style-name="common-al">Het geanonimiseerde besluit en tekening zijn als bijlage toegevoegd aan de publicatie (te vinden op www.officielebekendmakingen.nl in de linker kolom van de publicatie.</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32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7332</meta:user-defined>
    <meta:user-defined meta:name="DCTERMS.abstract">Binnentuin Coloniastraat 36 te Rotterdam</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kappen), in de omgeving van Coloniastraat 36A 3024TC Rotterdam</meta:user-defined>
    <meta:user-defined meta:name="DCTERMS.W3CDTF/DCTERMS.available">2026-08-12</meta:user-defined>
    <meta:user-defined meta:name="DCTERMS.W3CDTF/OVERHEIDop.jaargang">2026</meta:user-defined>
    <meta:user-defined meta:name="OVERHEIDop.externeBijlage">beschikking Z2026-007332 Coloniastraat 36 geano...|exb-2026-28584</meta:user-defined>
    <meta:user-defined meta:name="OVERHEIDop.publicationIssue">383289</meta:user-defined>
    <meta:user-defined meta:name="OVERHEIDop.GmbID/DC.identifier">gmb-2026-383289</meta:user-defined>
    <meta:user-defined meta:name="OVERHEIDop.versieInformatie"/>
  </office:meta>
</office:document-meta>
</file>