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er hoogte van de Kepplerstraat en Regentessel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aanpassen van een LS-net ten behoeve van het verzwaren distributiekabel door middel van openontgraving ter hoogte van de Kepplerstraat en Regentesselaan </text:p>
            <text:p text:style-name="common-al"/>
            <text:p text:style-name="common-al">Ons kenmerk: VTH2026-6636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er hoogte van de Kepplerstraat en Regentesselaan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328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VTH2026-66361</meta:user-defined>
    <meta:user-defined meta:name="DCTERMS.abstract">het aanpassen van een LS-net ten behoeve van het verzwaren distributiekabel door middel van openontgraving ter hoogte van de Kepplerstraat en Regentesselaan</meta:user-defined>
    <dc:language>nl</dc:language>
    <meta:user-defined meta:name="OVERHEIDop.locatietype/OVERHEIDop.gebiedsmarkering">Lijn</meta:user-defined>
    <meta:user-defined meta:name="DC.title">Omgevingsvergunning - Aangevraagd, ter hoogte van de Kepplerstraat en Regentesselaa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86</meta:user-defined>
    <meta:user-defined meta:name="OVERHEIDop.GmbID/DC.identifier">gmb-2026-383286</meta:user-defined>
    <meta:user-defined meta:name="OVERHEIDop.versieInformatie"/>
  </office:meta>
</office:document-meta>
</file>