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Fagelstraat 16-2 1052G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0-08-2026</text:p>
            <text:p text:style-name="common-al">Looptijd: De vergunning is vanaf de besluitdatum 3 jaar geldig.</text:p>
            <text:p text:style-name="common-al">Zaakadres: Fagelstraat 16-2 1052GB Amsterdam</text:p>
            <text:p text:style-name="common-al">Zaaknummer: Z2026-03454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34545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2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54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Fagelstraat 16-2 1052GB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82</meta:user-defined>
    <meta:user-defined meta:name="OVERHEIDop.GmbID/DC.identifier">gmb-2026-383282</meta:user-defined>
    <meta:user-defined meta:name="OVERHEIDop.versieInformatie"/>
  </office:meta>
</office:document-meta>
</file>