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Dijkstraat 6 5721AP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3100635 is ingediend op onderstaande datum:</text:p>
            <text:p text:style-name="common-al">het verbouwen van een woning, 31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32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432024296205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DC.title">Gemeente Asten - aanvraag omgevingsvergunning, Dijkstraat 6 5721AP As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81</meta:user-defined>
    <meta:user-defined meta:name="OVERHEIDop.GmbID/DC.identifier">gmb-2026-383281</meta:user-defined>
    <meta:user-defined meta:name="OVERHEIDop.versieInformatie"/>
  </office:meta>
</office:document-meta>
</file>