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isoleren buitengevels woning (behalve de galerie en entree begane grond) binnenzijde + vervangen glas door vacuüm beglazing, Pieterskerk-Choorsteeg 23 2311TR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5/3815700</text:p>
            <text:p text:style-name="common-al">
            <text:span text:style-name="nadrukvet">Ingekomen:</text:span> 25-03-2025</text:p>
            <text:p text:style-name="common-al">
            <text:span text:style-name="nadrukvet">Datum besluit:</text:span> 10-08-2026</text:p>
            <text:p text:style-name="common-al">
            <text:span text:style-name="nadrukvet">Locatie:</text:span> Pieterskerk-Choorsteeg 23 2311TR Leiden</text:p>
            <text:p text:style-name="common-al">
            <text:span text:style-name="nadrukvet">Projectomschrijving:</text:span> isoleren buitengevels woning (behalve de galerie en entree begane grond) binnenzijde + vervangen glas door vacuüm beglaz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5/381570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32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3815700</meta:user-defined>
    <meta:user-defined meta:name="DCTERMS.abstract">isoleren buitengevels woning (behalve de galerie en entree begane grond) binnenzijde + vervangen glas door vacuüm beglaz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isoleren buitengevels woning (behalve de galerie en entree begane grond) binnenzijde + vervangen glas door vacuüm beglazing, Pieterskerk-Choorsteeg 23 2311TR Leiden</meta:user-defined>
    <meta:user-defined meta:name="DCTERMS.W3CDTF/DCTERMS.available">2026-08-20</meta:user-defined>
    <meta:user-defined meta:name="DCTERMS.W3CDTF/OVERHEIDop.jaargang">2026</meta:user-defined>
    <meta:user-defined meta:name="OVERHEIDop.externeBijlage">LEIDEN_202507_GFO_ZAKEN_820584_Samenvatting 004|exb-2026-28583</meta:user-defined>
    <meta:user-defined meta:name="OVERHEIDop.publicationIssue">383278</meta:user-defined>
    <meta:user-defined meta:name="OVERHEIDop.GmbID/DC.identifier">gmb-2026-383278</meta:user-defined>
    <meta:user-defined meta:name="OVERHEIDop.versieInformatie"/>
  </office:meta>
</office:document-meta>
</file>