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plaatsen van een uitbouw aan de achtergevel van de woning en verduurzaming van de kozijnen voor- en achtergevel, Waterland 5 2716AB Zoetermeer op 03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3-08-2026 is een aanvraag Omgevingsvergunning ontvangen voor het plaatsen van een uitbouw aan de achtergevel van de woning en verduurzaming van de kozijnen voor- en achtergevel op locatie Waterland 5 2716AB Zoetermeer. De aanvraag is geregistreerd onder zaaknummer 2026-110460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327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10460</meta:user-defined>
    <meta:user-defined meta:name="DCTERMS.abstract">het plaatsen van een uitbouw aan de achtergevel van de woning en verduurzaming van de kozijnen voor- en achter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voor het plaatsen van een uitbouw aan de achtergevel van de woning en verduurzaming van de kozijnen voor- en achtergevel, Waterland 5 2716AB Zoetermeer op 03-08-20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76</meta:user-defined>
    <meta:user-defined meta:name="OVERHEIDop.GmbID/DC.identifier">gmb-2026-383276</meta:user-defined>
    <meta:user-defined meta:name="OVERHEIDop.versieInformatie"/>
  </office:meta>
</office:document-meta>
</file>