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</office:automatic-styles>
  <office:body>
    <office:text>
      <text:p text:style-name="new_page_staatscourant"/>
      <text:p text:style-name="single-kop-titel">BRIEVEN MET RECHTSGEVOLG BIJ ADRES ONBEKEND (Participatiewet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enendaal is op 23-07-2026 bij onder- staande persoon volgens de Participatiewet overgaan tot paspoortsignalering. </text:p>
            <text:p text:style-name="common-al">In die brief staat aangegeven dat de paspoortsignalering kan worden opgeheven als het openstaande bedrag in één keer binnen zes weken na publicatiedatum wordt terugbetaald. </text:p>
            <text:p text:style-name="common-al">Ook zijn in een aanvullende brief de betalingstermijnen van de openstaande vorderingen gestuit. </text:p>
            <text:p text:style-name="common-al"/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boortedatum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kondiging paspoortsignalering 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amshed Hamdard</text:p>
                  </table:table-cell>
                  <table:table-cell table:style-name="entry" table:number-rows-spanned="1" table:number-columns-spanned="1">
                    <text:p text:style-name="table_al">02-10-1983</text:p>
                  </table:table-cell>
                  <table:table-cell table:style-name="entry" table:number-rows-spanned="1" table:number-columns-spanned="1">
                    <text:p text:style-name="table_al">23-7-2026 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Uit onderzoek van de Basisregistratie Personen (BRP) is gebleken dat er geen adres van deze persoon bekend is of dat hij niet meer op het adres van inschrijving woont. </text:p>
            <text:p text:style-name="common-al">Deze persoon wordt verzocht om zo spoedig mogelijk een afschrift af te halen bij de gemeente Veenendaal, dan wel kennis te nemen van de inhoud van de vermelde brieven. </text:p>
            <text:p text:style-name="common-al">De vermelde persoon kan op werkdagen tussen 9.00 uur en 10.00 uur telefonisch contact opnemen met Team Vordering en Verhaal van de gemeente Veenendaal via 0318 – 538 538.</text:p>
            <text:p text:style-name="common-al">Ook is het mogelijk om per email via <text:a xlink:href="mailto:terugvorderingenverhaal@veenendaal.nl" xlink:type="simple">terugvorderingenverhaal@veenendaal.nl</text:a> contact op te nemen.</text:p>
            <text:p text:style-name="last-al">Een schriftelijk door hem gemachtigde persoon kan eventueel ook namens de vermelde persoon de brieven afhal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32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articipatie-Web-ZM/2.46/xml/MC-DRP-Participatie-Web-ZM.xml</meta:user-defined>
    <meta:user-defined meta:name="OVERHEID.Gemeente/DC.creator">Veenendaal</meta:user-defined>
    <meta:user-defined meta:name="OVERHEID.Informatietype/DC.type">officiële publicatie</meta:user-defined>
    <meta:user-defined meta:name="OVERHEIDop.Rubriek/DC.type">participatie</meta:user-defined>
    <meta:user-defined meta:name="OVERHEID.Gemeente/OVERHEID.authority">Veenendaal</meta:user-defined>
    <meta:user-defined meta:name="OVERHEID.Gemeente/DCTERMS.publisher">Veenendaal</meta:user-defined>
    <meta:user-defined meta:name="OVERHEID.TaxonomieBeleidsagendaDecentraal/OVERHEID.category">Sociale zekerheid | Organisatie en beleid</meta:user-defined>
    <dc:language>nl</dc:language>
    <meta:user-defined meta:name="OVERHEIDop.locatietype/OVERHEIDop.gebiedsmarkering">Woonplaats</meta:user-defined>
    <meta:user-defined meta:name="DC.title">BRIEVEN MET RECHTSGEVOLG BIJ ADRES ONBEKEND (Participatiewet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64</meta:user-defined>
    <meta:user-defined meta:name="OVERHEIDop.GmbID/DC.identifier">gmb-2026-383264</meta:user-defined>
    <meta:user-defined meta:name="OVERHEIDop.versieInformatie"/>
  </office:meta>
</office:document-meta>
</file>