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in de openbare ruimte op de locatie NDSM-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 plaatsen van een kunstwerk 'The Argonauts - Ivan Morison'</text:p>
            <text:p text:style-name="common-al">Besluit: verleend</text:p>
            <text:p text:style-name="common-al">Besluit verzonden op: 10-08-2026</text:p>
            <text:p text:style-name="common-al">Zaakadres: in de openbare ruimte op de locatie NDSM-Plein</text:p>
            <text:p text:style-name="common-al">Zaaknummer: Z2026-023193</text:p>
            <text:p text:style-name="common-al">DSO-nummer: 20260527006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3193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193</meta:user-defined>
    <meta:user-defined meta:name="DCTERMS.abstract">tijdelijk plaatsen van een kunstwerk 'The Argonauts - Ivan Morison'</meta:user-defined>
    <dc:language>nl</dc:language>
    <meta:user-defined meta:name="OVERHEIDop.locatietype/OVERHEIDop.gebiedsmarkering">Vlak</meta:user-defined>
    <meta:user-defined meta:name="DC.title">Besluit omgevingsvergunning reguliere procedure verleend in de openbare ruimte op de locatie NDSM-Plei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3</meta:user-defined>
    <meta:user-defined meta:name="OVERHEIDop.GmbID/DC.identifier">gmb-2026-383263</meta:user-defined>
    <meta:user-defined meta:name="OVERHEIDop.versieInformatie"/>
  </office:meta>
</office:document-meta>
</file>