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Gemeente Zoetermeer – publicatie van het voornemen tot verhuur van een perceel ten behoeve van een onbemande SUP-verhuurbox gelegen nabij de Aziëweg te Zoetermeer</text:p>
      <text:section text:name="zakelijke-mededeling_id1-3-2" text:style-name="zakelijke-mededeling">
        <text:section text:name="zakelijke-mededeling-tekst_id1-3-2-1" text:style-name="zakelijke-mededeling-tekst">
          <text:section text:name="tekst_id1-3-2-1-1" text:style-name="tekst">
            <text:p text:style-name="common-al">De gemeente Zoetermeer maakt bekend voornemens te zijn een huurovereenkomst aan te gaan voor de verhuur van een perceel gemeentegrond van circa 10 m², gelegen nabij de Aziëweg (tussen restaurant Noord AA-zicht en de Zoetermeerse Reddingsbrigade) te Zoetermeer, kadastraal bekend gemeente Zoetermeer, sectie D, nummer 31293 (gedeeltelijk). De exacte locatie is beschikbaar op de website van de gemeente.</text:p>
            <text:p text:style-name="common-al">De gemeente heeft het verzoek gekregen medewerking te verlenen aan de plaatsing en exploitatie van een onbemande SUP-verhuurbox op deze locatie. </text:p>
            <text:p text:style-name="common-al">Naar aanleiding van het concrete verzoek heeft de gemeente een vooroverleg gevoerd en het initiatief beoordeeld door de betrokken vakdisciplines. Uit deze beoordeling is gebleken dat voor de beoogde locatie geen directe belemmeringen aanwezig zijn.</text:p>
            <text:p text:style-name="common-al">De gemeente is voornemens voor deze locatie een huurovereenkomst aan te gaan voor een periode van vijf jaar. De overeenkomst wordt aangegaan onder de opschortende voorwaarde dat de benodigde omgevingsvergunning wordt verleend. De huurprijs voor deze locatie bedraagt € 575,00 per jaar. </text:p>
            <text:p text:style-name="common-al">Met deze publicatie biedt de gemeente belangstellenden de gelegenheid om kenbaar te maken dat zij eveneens voor de huur van deze locatie in aanmerking wensen te komen.</text:p>
            <text:p text:style-name="common-al">Belangstellenden kunnen binnen 20 kalenderdagen na de datum van deze publicatie een gemotiveerde reactie in dienen via vastgoedtransacties@zoetermeer.nl. In de reactie dient te worden onderbouwd: </text:p>
            <text:list text:style-name="id1-3-2-1-1-7">
              <text:list-item text:style-override="id1-3-2-1-1-7-1">
                <text:number>–</text:number>
                <text:p text:style-name="al">Waarom de gegadigde voor deze locatie in aanmerking komt; </text:p>
              </text:list-item>
              <text:list-item text:style-override="id1-3-2-1-1-7-2">
                <text:number>–</text:number>
                <text:p text:style-name="al">Het voorgenomen gebruik van het perceel betreft ook een SUP-verhuurbox;</text:p>
              </text:list-item>
              <text:list-item text:style-override="id1-3-2-1-1-7-3">
                <text:number>–</text:number>
                <text:p text:style-name="al">Op welke wijze aan de gemeentelijke voorwaarden kan worden voldaan. Hierbij dient een tekening van de gewenste box te worden ingediend, inclusief de bijbehorende afmetingen. </text:p>
              </text:list-item>
            </text:list>
            <text:p text:style-name="common-al">Als zich binnen deze termijn geen andere serieuze gegadigden melden zal de gemeente overgaan tot het sluiten van de huurovereenkomst.   </text:p>
            <text:p text:style-name="common-al">
            <text:span text:style-name="nadrukvet">Vervaltermijn </text:span>
          </text:p>
            <text:p text:style-name="last-al"> Als u zich niet kunt verenigen met dit voornemen tot verhuur, dan dient u uiterlijk binnen 20 kalenderdagen na publicatie van dit gemotiveerd uw belangstelling kenbaar maken op de hierboven beschreven wijze. Als u dit niet binnen 20 kalenderdagen doet, dan vervalt het recht tegen al het voornoemde in rechte op te komen en/of daarop enige vordering tot schadevergoeding of welke andere aanspraak dan ook te baseren, althans heeft u uw rechten daarop verwerkt. </text:p>
            <text:list text:style-name="id1-3-2-1-1-11">
              <text:list-item text:style-override="id1-3-2-1-1-11-1">
                <text:number>–</text:number>
                <text:p text:style-name="al">Met deze publicatie geeft de gemeente uitvoering aan het arrest van de Hoge Raad van 26 november 2021 (ECLI:NL:HR:2021:1778).</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2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Gemeente Zoetermeer – publicatie van het voornemen tot verhuur van een perceel ten behoeve van een onbemande SUP-verhuurbox gelegen nabij de Aziëweg te Zoetermeer</meta:user-defined>
    <meta:user-defined meta:name="DCTERMS.W3CDTF/DCTERMS.available">2026-08-13</meta:user-defined>
    <meta:user-defined meta:name="DCTERMS.W3CDTF/OVERHEIDop.jaargang">2026</meta:user-defined>
    <meta:user-defined meta:name="OVERHEIDop.publicationIssue">383260</meta:user-defined>
    <meta:user-defined meta:name="OVERHEIDop.GmbID/DC.identifier">gmb-2026-383260</meta:user-defined>
    <meta:user-defined meta:name="OVERHEIDop.versieInformatie"/>
  </office:meta>
</office:document-meta>
</file>