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kappen van een eik op locatie Kleine Heistraat 16 K346, 4884 ME Wernhou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10-08-2026 heeft de gemeente Zundert een aanvraag voor een omgevingsvergunning ontvangen voor het kappen van een eik locatie Kleine Heistraat 16 K346, 4884 ME Wernhout. De aanvraag is geregistreerd onder zaaknummer 0879ZV202600945. De aanvraag betreft de volgende activiteiten:</text:p>
            <text:p text:style-name="common-al">
            
          </text:p>
            <text:list text:style-name="id1-3-2-1-1-5">
              <text:list-item text:style-override="id1-3-2-1-1-5-1">
                <text:number>•</text:number>
                <text:p text:style-name="al">Boom kappen of houtopstand velle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32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879ZV202600945</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oor het kappen van een eik op locatie Kleine Heistraat 16 K346, 4884 ME Wernhout</meta:user-defined>
    <meta:user-defined meta:name="DCTERMS.W3CDTF/DCTERMS.available">2026-08-12</meta:user-defined>
    <meta:user-defined meta:name="DCTERMS.W3CDTF/OVERHEIDop.jaargang">2026</meta:user-defined>
    <meta:user-defined meta:name="OVERHEIDop.publicationIssue">383259</meta:user-defined>
    <meta:user-defined meta:name="OVERHEIDop.GmbID/DC.identifier">gmb-2026-383259</meta:user-defined>
    <meta:user-defined meta:name="OVERHEIDop.versieInformatie"/>
  </office:meta>
</office:document-meta>
</file>