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sseve vör Paol, Boshoverweg 60, 6002AP Weert</text:p>
      <text:section text:name="zakelijke-mededeling_id1-3-2" text:style-name="zakelijke-mededeling">
        <text:section text:name="zakelijke-mededeling-tekst_id1-3-2-1" text:style-name="zakelijke-mededeling-tekst">
          <text:section text:name="tekst_id1-3-2-1-1" text:style-name="tekst">
            <text:p text:style-name="common-al">De burgemeester van Weert maakt bekend dat de evenementenvergunning is verleend voor het Bosseve vör Paol op locatie Boshoverweg 60, 6002AP (en Vrakkerplein) Weert en op zondag de braderieroute (Boshoverweg, St. Luciastraat, Herenhuisstraat en St. Odastraat) en het grasveld gelegen aan de Sint Luciastraat/Vrakkerstraat/Herenhuisstraat.</text:p>
            <text:p text:style-name="common-al">Het evenement Bosseve vör Paol, Boshoverweg 60, 6002AP Weert (en Vrakkerplein), vindt plaats op <text:span text:style-name="nadrukcur"><text:span text:style-name="nadrukvet">vrijdag 14 augustus 2026 </text:span></text:span>van <text:span text:style-name="nadrukcur"><text:span text:style-name="nadrukvet">19.00</text:span></text:span> uur tot en met <text:span text:style-name="nadrukcur"><text:span text:style-name="nadrukvet">01.30</text:span></text:span> uur en <text:span text:style-name="nadrukcur"><text:span text:style-name="nadrukvet">zaterdag 15 augustus 2026 </text:span></text:span>van <text:span text:style-name="nadrukcur"><text:span text:style-name="nadrukvet">14.00</text:span></text:span> uur tot en met <text:span text:style-name="nadrukcur"><text:span text:style-name="nadrukvet">01.30</text:span></text:span> uur en <text:span text:style-name="nadrukcur"><text:span text:style-name="nadrukvet">zondag 16 augustus 2026 </text:span></text:span>van <text:span text:style-name="nadrukcur"><text:span text:style-name="nadrukvet">10.30</text:span></text:span> uur tot en met <text:span text:style-name="nadrukvet"><text:span text:style-name="nadrukcur">23.00 </text:span></text:span>uur. De evenementenvergunning is geregistreerd onder zaaknummer Z2026-00000954. Het besluit is op 22 juli 2026 genomen en bekend gemaakt (verzonden) aan de aanvrager.</text:p>
            <text:p text:style-name="common-al">
            <text:span text:style-name="nadrukvet">Stukken inzien</text:span>
          </text:p>
            <text:p text:style-name="common-al">De stukken liggen gedurende zes weken ter inzage. U kunt deze stukken op afspraak inzien. Voor meer informatie kunt u contact opnemen met de gemeente Weert via gemeente@weert.nl of telefoonnummer 0495-575 000.</text:p>
            <text:p text:style-name="common-al">
            <text:span text:style-name="nadrukvet">Niet eens met het besluit?</text:span>
          </text:p>
            <text:p text:style-name="common-al">Bent u het met dit besluit niet eens, dan kunt u (als u belanghebbende bent) hiertegen bezwaar maken. U kunt schriftelijk of digitaal bezwaar indienen. Dit bezwaarschrift stuurt u naar de burgemeester van de gemeente Weert, Postbus 950, 6000AZ of digitaal door een e-mail te sturen naar het e-mailadres gemeente@weert.nl.</text:p>
            <text:p text:style-name="common-al">In het bezwaarschrift schrijft u tegen welk besluit u bezwaar maakt en waarom u het niet eens bent met het besluit. Denkt u eraan dat u het bezwaarschrift (digitaal) ondertekent en dat u uw naam en adres vermeldt. De uiterste datum om het bezwaarschrift in te dienen, is zes weken na de datum waarop wij het besluit verzonden.</text:p>
            <text:p text:style-name="last-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32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954</meta:user-defined>
    <meta:user-defined meta:name="DCTERMS.abstract">Betreft:  Besluit op locatie Boshoverweg 60, 6002AP Weert</meta:user-defined>
    <dc:language>nl</dc:language>
    <meta:user-defined meta:name="OVERHEIDop.locatietype/OVERHEIDop.gebiedsmarkering">Punt</meta:user-defined>
    <meta:user-defined meta:name="DC.title">Toestemming voor het Bosseve vör Paol, Boshoverweg 60, 6002AP Weert</meta:user-defined>
    <meta:user-defined meta:name="DCTERMS.W3CDTF/DCTERMS.available">2026-08-12</meta:user-defined>
    <meta:user-defined meta:name="DCTERMS.W3CDTF/OVERHEIDop.jaargang">2026</meta:user-defined>
    <meta:user-defined meta:name="OVERHEIDop.publicationIssue">383258</meta:user-defined>
    <meta:user-defined meta:name="OVERHEIDop.GmbID/DC.identifier">gmb-2026-383258</meta:user-defined>
    <meta:user-defined meta:name="OVERHEIDop.versieInformatie"/>
  </office:meta>
</office:document-meta>
</file>