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in- en uitrit) voor het verplaatsen van de in-uitrit - Over de Tocht 19, 9801 XA Zuidhorn, Zuidhorn (ZHN00) A 44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 10 augustus 2026 een besluit genomen op de aanvraag met zaaknummer 2026192045 voor het verplaatsen van de in-uitrit op locatie Over de Tocht 19, 9801 XA Zuidhorn, Zuidhorn (ZHN00) A 4487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32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192045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in- en uitrit) voor het verplaatsen van de in-uitrit - Over de Tocht 19, 9801 XA Zuidhorn, Zuidhorn (ZHN00) A 4487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56</meta:user-defined>
    <meta:user-defined meta:name="OVERHEIDop.GmbID/DC.identifier">gmb-2026-383256</meta:user-defined>
    <meta:user-defined meta:name="OVERHEIDop.versieInformatie"/>
  </office:meta>
</office:document-meta>
</file>