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sfaltonderhoudHaarlemmermeeri75f1bf72-6293-463a-820d-18cdcfecd425.jpg" manifest:media-type="image/x-eps"/>
  <manifest:file-entry manifest:full-path="Pictures/AsfaltonderhoudHaarlemmermeer1i15aa1fbc-c832-4e10-8d79-fd5e9461609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het verplaatsen van de grens bebouwde kom aan Cruquiusdijk en de Vijfhuizerdijk te Vijfhuizen </text:p>
      <text:section text:name="regeling_id1-3-2" text:style-name="regeling">
        <text:section text:name="aanhef_id1-3-2-1" text:style-name="aanhef">
          <text:section text:name="considerans_id1-3-2-1-1" text:style-name="considerans">
            <text:p text:style-name="considerans.al">
            <text:span text:style-name="nadrukvet">Inleiding</text:span>
          </text:p>
            <text:p text:style-name="considerans.al">Een deel van de Cruquiusdijk en de Vijfhuizerdijk in Vijfhuizen wordt opnieuw ingericht. De herinrichting vindt plaats volgens de afspraken gemaakt in de door de gemeenteraad vastgestelde Visie Ringdijk en de input uit de informatiebijeenkomsten van het inrichtingsontwerp. </text:p>
            <text:p text:style-name="considerans.al">Dat betekent vooral dat de aanwezigheid van fietsers wordt benadrukt door de aanleg van een fietsstraat. De fietsstraat wordt aangelegd over het traject tussen het Liniepad en de bebouwde komgrens net ten noorden van de d’Yserinckweg. In het gebied waar de fietsstraat wordt aangelegd wordt de maximum snelheid verlaagd van 50 km/u naar 30 km/u op het deel tussen het Liniepad en De Klugt. Op het overige deel, dus tussen De Klugt en de bebouwde komgrens net ten noorden van de d’Yserinckweg blijft de maximum snelheid van 30 km/u gehandhaafd. Dit met de kanttekening dat er over een kort gedeelte tussen de bebouwde komgrens en het begin van de fietsstraat 50 km/u wordt ingesteld om, conform de visie Ringdijk, trapsgewijs de snelheid omlaag te brengen.</text:p>
            <text:p text:style-name="considerans.al">Om de verkeersveiligheid te verbeteren worden de wegversmallingen (chicanes) verwijderd. Deze versmallingen blijken met name voor fietsers hinderlijk en gevaarlijk.</text:p>
            <text:p text:style-name="considerans.al">Het verkeer dat vanuit De Klugt en vanuit de d’Yserinckweg komt zal met de aanleg van de fietsstraat voorrang moeten verlenen op het verkeer op de Aalsmeerderdijk. Ondanks het 30 km/u regime leggen we fietsstraten namelijk in de voorrang om het fietsverkeer te stimuleren. </text:p>
            <text:p text:style-name="considerans.al">Op dit moment geldt er een adviessnelheid van 30 km/u op het gedeelte tussen de zuidelijke bebouwde komgrens en net ten noorden van het Liniepad. Omdat de fietsstraat en de 30 km/u zone net ten zuiden van het Liniepad begint worden de borden met betrekking tot de adviessnelheid verplaatst. Wel behouden we deze adviessnelheid op de rest van het wegvak omdat deze al zeker sinds 2002 is ingesteld. In 2017 is een verkeersbesluit genomen voor het vervangen van de chicanes door verkeersplateaus waarbij specifiek vermeld staat dat naar aanleiding van een bewonersbijeenkomst de adviessnelheid van 30 km/u behouden zou blijven. In het project voor de fietsstraat is het wegvak ter hoogte van de woonboten geen onderdeel van de scope en tijdens de bewonersbijeenkomst voor de fietsstraat is hierover ook niet gesproken. Daarom behouden we dus deze adviessnelheid van 30 km/u. </text:p>
            <text:p text:style-name="considerans.al">Met de maatregelen wordt beoogd de verkeersveiligheid te waarborgen en de leefbaarheid en de waarde voor het recreatieve verkeer te verbeteren. De inrichting heeft tevens als doel de cultuurhistorische waarde van de Ringdijk te behouden en verder te versterken. </text:p>
            <text:p text:style-name="considerans.al">Met dit project voor de herinrichting van een deel van de Cruquiusdijk en de Vijfhuizerdijk in Vijfhuizen op grond van de door de gemeenteraad vastgestelde Visie Ringdijk wordt ook de bebouwde komgrens aangepast. Op dit moment ligt de zuidelijke grens van de bebouwde kom namelijk ver buiten de bewoonde wereld waardoor er niet wordt voldaan aan de eisen voor een bebouwde kom en waardoor je als bestuurder ook helemaal niet de indruk hebt dat je binnen de bebouwde kom rijdt. We schuiven de grens van de bebouwde kom daarom ongeveer 175 op in noordelijke richting vlak voor de eerste woning (woonboot). Hiervoor nemen wij dit komgrenzenbesluit. Separaat aan dit komgrenzenbesluit wordt een verkeersbesluit genomen voor de overige bovengenoemde maatregelen. </text:p>
            <text:p text:style-name="considerans.al">
            <text:span text:style-name="nadrukvet">Wettelijke eisen </text:span>
          </text:p>
            <text:p text:style-name="considerans.al">Voor het vaststellen van de grens van de bebouwde kom dient volgens artikel 20a van de Wegenverkeerswet 1994 een besluit te worden genomen door de gemeenteraad. De gemeenteraad heeft op 24 maart 2005 (raadsvoorstel 3835) besloten de bevoegdheid tot het nemen van besluiten tot het vaststellen van de grenzen van de bebouwde kom over te dragen aan het college van burgemeester en wethouders. Volgens artikel 23 van het Besluit Administratieve Bepalingen inzake het Wegverkeer (BABW) dient het openbaar lichaam dat het beheer heeft over de weg of, indien geen openbaar lichaam het beheer heeft over de weg, de eigenaar van de weg te worden gehoord. De genoemde wegen zijn in eigendom en beheer bij de gemeente Haarlemmermeer.</text:p>
            <text:p text:style-name="considerans.al">Tevens dient bij het vaststellen of verplaatsen van de bebouwde kom overeenkomstig artikel 24 van het Besluit Administratieve Bepalingen inzake het Wegverkeer (BABW) overleg te worden gevoerd met de korpschef van de Nationale Politie. Op besluiten tot het plaatsen en verplaatsen van de bebouwde kom is de Algemene wet bestuursrecht (Awb) van toepassing. De Awb vereist zorgvuldigheid en belangenafweging bij de totstandkoming van besluiten.</text:p>
            <text:p text:style-name="considerans.al">
            <text:span text:style-name="nadrukvet">Richtlijnen vaststellen grenzen bebouwde kom</text:span>
          </text:p>
            <text:list text:style-name="id1-3-2-1-1-13">
              <text:list-item text:style-override="id1-3-2-1-1-13-1">
                <text:number>-</text:number>
                <text:p text:style-name="al">de functie van de bebouwing (woon- of centrumfunctie, gecombineerd met voorzieningen of kleine bedrijven); </text:p>
              </text:list-item>
              <text:list-item text:style-override="id1-3-2-1-1-13-2">
                <text:number>-</text:number>
                <text:p text:style-name="al">de dichtheid van de bebouwing (minimaal 30% bebouwd per 100 meter);</text:p>
              </text:list-item>
              <text:list-item text:style-override="id1-3-2-1-1-13-3">
                <text:number>-</text:number>
                <text:p text:style-name="al">de minimale lengte van de bebouwde kom (minimaal 400 meter);</text:p>
              </text:list-item>
              <text:list-item text:style-override="id1-3-2-1-1-13-4">
                <text:number>-</text:number>
                <text:p text:style-name="al">de afstand van de huizen tot aan wegas (niet meer dan drie keer de hoogte van de bebouwing).</text:p>
              </text:list-item>
            </text:list>
            <text:p text:style-name="considerans.al">Het uitgangspunt hierbij is dat de grens van de bebouwde kom herkenbaar moet zijn.</text:p>
            <text:p text:style-name="considerans.al">Wanneer er een nieuwe weg wordt aangelegd, dient een eventuele locatie waar het verkeer de grens van de bebouwde kom passeert te worden aangegeven met een komgrensbord (bord H1 en H2), voorzien van een plaatsnaamaanduiding. Op bestaande wegen is het gewenst dat de grens van de kom wordt verplaatst indien de bebouwingsdichtheid of de functie van de weg zodanig gewijzigd is dat de weg het karakter heeft van een weg die binnen de bebouwde kom ligt. Bij het vaststellen van de grenzen van de bebouwde kom worden de richtlijnen van de ASVV zoveel mogelijk gehanteerd. </text:p>
            <text:p text:style-name="considerans.al">In het Reglement verkeersregels en verkeerstekens 1990 (RVV) en het Besluit Administratieve bepalingen inzake het wegverkeer (BABW) zijn regels gesteld waaraan de bebouwde komgrens moet voldoen. In de uitvoeringsvoorschriften BABW is het volgende vermeld:</text:p>
            <text:p text:style-name="considerans.al">“De grens van de bebouwde kom, aangegeven door bord H1 en H2, wordt gekenmerkt door het begin van een langs de weg gelegen aaneengesloten bebouwing van zodanige omvang en dichtheid, dat een voor de weggebruiker duidelijk herkenbaar verschil in karakter van de wegomgeving aanwezig is met een buiten de bebouwde kom gelegen weg. </text:p>
            <text:p text:style-name="considerans.al">Ter plaatse van de komgrens moet een zodanige wijziging van wegkenmerken voorkomen dat het verschil in karakter van de weg voor en na bord H1 of H2 zoveel mogelijk benadrukt wordt.”</text:p>
            <text:p text:style-name="considerans.al">Het vaststellen van de grens van de bebouwde kom is direct van invloed op:</text:p>
            <text:list text:style-name="id1-3-2-1-1-20">
              <text:list-item text:style-override="id1-3-2-1-1-20-1">
                <text:number>a.</text:number>
                <text:p text:style-name="al">de maximumsnelheid op wegen (Wegenverkeerswet/RVV);</text:p>
              </text:list-item>
              <text:list-item text:style-override="id1-3-2-1-1-20-2">
                <text:number>b.</text:number>
                <text:p text:style-name="al">de inrichtingseisen van wegen (Wegenverkeerswet/RVV);</text:p>
              </text:list-item>
              <text:list-item text:style-override="id1-3-2-1-1-20-3">
                <text:number>c.</text:number>
                <text:p text:style-name="al">de geluidgrenswaarden van het wegverkeer (Wet geluidhinder).</text:p>
              </text:list-item>
            </text:list>
            <text:p text:style-name="considerans.al">
            <text:span text:style-name="nadrukvet">Maatregelen</text:span>
          </text:p>
            <text:p text:style-name="considerans.al">De bebouwde komgrens wordt verplaatst. We schuiven de grens van de bebouwde kom ongeveer 175 op in noordelijke richting tot vlak voor de eerste woning (woonboot). Dit doen we door het verplaatsen van portalen voorzien van borden H1 en H2 zoals bedoeld in bijlage 1 van het Reglement Verkeersregels en Verkeerstekens (RVV) 1990. Bovenstaande maatregelen staan aangegeven op de bij dit besluit behorende tekening met het nummer 4235320-1038.</text:p>
            <text:p text:style-name="considerans.al">
            <text:span text:style-name="nadrukvet">Motivatie</text:span>
          </text:p>
            <text:p text:style-name="considerans.al">Door het verplaatsen van de grens van de bebouwde kom wordt het verkeersgedrag aangepast aan de omstandigheden zowel buiten als binnen de bebouwde kom. Uit oogpunt van de verkeersveiligheid en op grond van de van toepassing zijnde verkeersregels is van belang dat de locatie van de komgrens duidelijk is en door een weggebruiker wordt herkend. De nieuwe locatie van de bebouwde komgrens is gekozen op grond van de uitvoeringsvoorschriften van het RVV 1990, de BABW en de CROW-richtlijnen. </text:p>
            <text:p text:style-name="considerans.al">
            <text:span text:style-name="nadrukvet">Voorbereiding</text:span>
          </text:p>
            <text:p text:style-name="considerans.al">De maatregelen komen voort uit het participatietraject dat gevoerd is in het kader van de Visie op de Ringdijk en meerdere bewonersbijeenkomsten voor de bewoners van de Cruquiusdijk en de Vijfhuizerdijk in Vijfhuizen. Om de rechtstreeks bij het komgrenzenbesluit betrokken belangen goed af te kunnen wegen verdient het de aanbeveling om, vooral in complexe en omstreden situaties, een voorbereidingsprocedure te volgen. Deze procedure wordt niet gevolgd, aangezien het geen complexe maatregel betreft. Overleg met de korpschef van de Nationale Politie heeft plaatsgevonden in de Werkgroep Verkeer, waarin de door de korpschef gemachtigde medewerker verkeersadvisering, alsmede de Brandweer en Connexxion, vertegenwoordigd zijn. Op 07-07-2026 is dit besluit behandeld in de werkgroep. De leden van de Werkgroep gaan akkoord met de voorgestelde maatregelen.</text:p>
            <text:p text:style-name="considerans.al">
            <text:span text:style-name="nadrukvet">Belangenafweging</text:span>
          </text:p>
            <text:p text:style-name="considerans.al">
            <text:span text:style-name="nadrukcur">Belangen (toekomstige) inwoners, werknemers en bezoekers</text:span>
          </text:p>
            <text:p text:style-name="considerans.al">Door het verplaatsen van de grens van de bebouwde kom worden de belangen van omwonenden, werknemers en bezoekers niet geschaad. Zij hebben vanuit het oogpunt van verkeersveiligheid en leefbaarheid belang bij een eenduidig aangegeven komgrens. </text:p>
            <text:p text:style-name="considerans.al">
            <text:span text:style-name="nadrukcur">Belangen gemotoriseerd verkeer</text:span>
          </text:p>
            <text:p text:style-name="considerans.al">De belangen van gemotoriseerd verkeer worden niet geschaad, omdat deze weggebruikers ook zijn gebaat bij de verbetering van de verkeersveiligheid en duidelijkheid door de eenduidig aangegeven komgrens. </text:p>
            <text:p text:style-name="considerans.al">
            <text:span text:style-name="nadrukcur">Belangen openbaar vervoer</text:span>
          </text:p>
            <text:p text:style-name="considerans.al">De belangen van het openbaar vervoer worden niet geschaad door het verplaatsen van de grens van de bebouwde. </text:p>
            <text:p text:style-name="considerans.al">
            <text:span text:style-name="nadrukcur">Belangen nood- hulpdiensten</text:span>
          </text:p>
            <text:p text:style-name="considerans.al">De belangen van de nood- en hulpdiensten worden niet geschaad door het verplaatsen van de grens van de bebouwde kom. </text:p>
            <text:p text:style-name="considerans.al">
            <text:span text:style-name="nadrukcur">Niet gemotoriseerd verkeer</text:span>
          </text:p>
            <text:p text:style-name="considerans.al">Door het verplaatsen van de grens van de bebouwde kom worden de belangen van niet gemotoriseerd verkeer niet geschaad. Zij hebben vanuit het oogpunt van verkeersveiligheid belang bij een eenduidig aangegeven komgrens. </text:p>
            <text:p text:style-name="considerans.al">
            <text:span text:style-name="nadrukcur"> Algemeen belang</text:span>
          </text:p>
            <text:p text:style-name="considerans.al">De verplaatsing van de grens van de bebouwde kom verbetert de verkeersveiligheid en de leefbaarheid en is hiermee in het algemeen belang.</text:p>
            <text:p text:style-name="considerans.al">
            <text:span text:style-name="nadrukcur">Afweging</text:span>
          </text:p>
            <text:p text:style-name="considerans.al">Alle hiervoor genoemde belangen afwegend, zijn wij van mening dat de verplaatsing van de grens van de bebouwde kom in het algemeen belang is. Er worden geen belangen onevenredig geschaad. </text:p>
            <text:p text:style-name="considerans.al">
            <text:span text:style-name="nadrukvet">Publicatie</text:span>
          </text:p>
            <text:p text:style-name="considerans.al">Het besluit wordt gepubliceerd op Overheid.nl. </text:p>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In overeenstemming met de tekening met het nummer 4235320-1038, die een onderdeel is van dit besluit, en het bepaalde in de Wegenverkeerswet 1994 besluiten wij als volgt:</text:p>
            <text:list text:style-name="id1-3-2-2-1-2">
              <text:list-item text:style-override="id1-3-2-2-1-2-1">
                <text:number>1.</text:number>
                <text:p text:style-name="al">de grens van de bebouwde kom van Vijfhuizen te verschuiven, door het verplaatsen van borden H1 en H2 als bedoeld in bijlage 1 van het Reglement Verkeersregels en Verkeerstekens 1990 op in noordelijke richting over een lengte van ongeveer 175 tot vlak voor de eerste woning (woonboot).</text:p>
              </text:list-item>
              <text:list-item text:style-override="id1-3-2-2-1-2-2">
                <text:number>2.</text:number>
                <text:p text:style-name="al">dit besluit ter openbare kennis te brengen op.</text:p>
              </text:list-item>
            </text:list>
            <text:p text:style-name="tekst_bottom"/>
          </text:section>
        </text:section>
        <text:section text:name="regeling-sluiting_id1-3-2-3" text:style-name="regeling-sluiting">
          <text:section text:name="ondertekening_id1-3-2-3-1">
            <text:p><text:span text:style-name="functie">Het college van burgemeester en wethouders van de gemeente Haarlemmermeer, namens dezen, </text:span></text:p>
          </text:section>
          <text:section text:name="ondertekening_id1-3-2-3-2">
            <text:p><text:span text:style-name="functie">drs. R.A.J.H. van Daal, directeur.</text:span></text:p>
          </text:section>
        </text:section>
        <text:section text:name="bezwaarschrift_id1-3-2-4" text:style-name="bezwaarschrift">
          <text:p text:style-name="bezwaarschrift_top"/>
          <text:p text:style-name="bezwaarschrift_al">
          <text:span text:style-name="nadrukvet">Terinzagelegging</text:span>
        </text:p>
          <text:p text:style-name="bezwaarschrift_al">Het besluit is in te zien op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bezwaarschrift_al">
          <text:span text:style-name="nadrukvet">Bezwaar</text:span>
        </text:p>
          <text:p text:style-name="bezwaarschrift_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 </text:p>
          <text:p text:style-name="bezwaarschrift_al">
          <draw:frame><draw:text-box><text:section text:name="plaatje_id1-3-2-4-5-1" text:style-name="plaatje">
            <text:p text:style-name="illustratie_id1-3-2-4-5-1-1"><draw:frame draw:style-name="illustratie_id1-3-2-4-5-1-1" text:anchor-type="paragraph" svg:width="153mm" svg:height="108.06226415094339mm"><draw:image xlink:href="Pictures/AsfaltonderhoudHaarlemmermeeri75f1bf72-6293-463a-820d-18cdcfecd425.jpg" xlink:type="simple"/></draw:frame></text:p>
          </text:section></draw:text-box></draw:frame>
        </text:p>
          <text:p text:style-name="bezwaarschrift_al">
          <draw:frame><draw:text-box><text:section text:name="plaatje_id1-3-2-4-6-1" text:style-name="plaatje">
            <text:p text:style-name="illustratie_id1-3-2-4-6-1-1"><draw:frame draw:style-name="illustratie_id1-3-2-4-6-1-1" text:anchor-type="paragraph" svg:width="153mm" svg:height="67.7433962264151mm"><draw:image xlink:href="Pictures/AsfaltonderhoudHaarlemmermeer1i15aa1fbc-c832-4e10-8d79-fd5e9461609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32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mermeer - verplaatsen van de grens bebouwde kom - aan Cruquiusdijk en de Vijfhuizerdijk te Vijfhuizen </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H1</meta:user-defined>
    <meta:user-defined meta:name="OVERHEIDop.verkeersbordcode">H2</meta:user-defined>
    <dc:language>nl</dc:language>
    <meta:user-defined meta:name="OVERHEIDop.locatietype/OVERHEIDop.gebiedsmarkering">Weg</meta:user-defined>
    <meta:user-defined meta:name="OVERHEIDop.locatietype/OVERHEIDop.gebiedsmarkering">Weg</meta:user-defined>
    <meta:user-defined meta:name="DC.title">Verkeersbesluit voor het verplaatsen van de grens bebouwde kom aan Cruquiusdijk en de Vijfhuizerdijk te Vijfhuizen</meta:user-defined>
    <meta:user-defined meta:name="DCTERMS.W3CDTF/DCTERMS.available">2026-08-13</meta:user-defined>
    <meta:user-defined meta:name="OVERHEIDop.externeBijlage">Kombesluittekening Aanpassen grens bebouwde kom Vi|exb-2026-28577</meta:user-defined>
    <meta:user-defined meta:name="DCTERMS.W3CDTF/OVERHEIDop.jaargang">2026</meta:user-defined>
    <meta:user-defined meta:name="OVERHEIDop.publicationIssue">383255</meta:user-defined>
    <meta:user-defined meta:name="OVERHEIDop.GmbID/DC.identifier">gmb-2026-383255</meta:user-defined>
    <meta:user-defined meta:name="OVERHEIDop.versieInformatie"/>
  </office:meta>
</office:document-meta>
</file>