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Jan Steenlaan 83, Tijdelijk gebruik gemeentegrond plaatsen container aan Jan Steenlaan 83, 4907 RH Oosterhout, Verzoeklocatie 20260803010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Jan Steenlaan 83, Tijdelijk gebruik gemeentegrond plaatsen container (zaaknummer 1102714 verzonden op 10-08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102714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8325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5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5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2714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Toestemming voor Jan Steenlaan 83, Tijdelijk gebruik gemeentegrond plaatsen container aan Jan Steenlaan 83, 4907 RH Oosterhout, Verzoeklocatie 2026080301059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3250</meta:user-defined>
    <meta:user-defined meta:name="OVERHEIDop.GmbID/DC.identifier">gmb-2026-383250</meta:user-defined>
    <meta:user-defined meta:name="OVERHEIDop.versieInformatie"/>
  </office:meta>
</office:document-meta>
</file>